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AANVRAAG OMGEVINGSVERGUNNING, BOUWEN VAN EEN BERGING MET OVERKAPPING (NUMMER 39) EN HET PLAATSEN VAN ERFAFSCHEIDINGEN (NUMMERS 37,39 EN 41), KORTE VENEN 37,39 EN 4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ouwen van een berging met overkapping (nummer 39) en het plaatsen van erfafscheidingen (nummers 37, 39 en 41) op het perceel Korte Venen 37, 39 en 41 te Heerenveen  (indieningsdatum 08-04-2022)</text:p>
            <text:p text:style-name="common-al"/>
            <text:p text:style-name="common-al">De beslistermijn wordt met 6 weken verlengd. Tegen het verlengen van de beslistermijn staat geen bezwaar op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3844</text:span><text:line-break/><text:date style:data-style-name="dag" text:fixed="true" text:date-value="2022-06-07"/><text:line-break/><text:date style:data-style-name="jaar" text:fixed="true" text:date-value="2022-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3844</text:span><text:date style:data-style-name="nicedate" text:fixed="true" text:date-value="2022-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3844</text:span><text:date style:data-style-name="nicedate" text:fixed="true" text:date-value="2022-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4/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Lijn</meta:user-defined>
    <meta:user-defined meta:name="DC.title">VERLENGING BESLISTERMIJN AANVRAAG OMGEVINGSVERGUNNING, BOUWEN VAN EEN BERGING MET OVERKAPPING (NUMMER 39) EN HET PLAATSEN VAN ERFAFSCHEIDINGEN (NUMMERS 37,39 EN 41), KORTE VENEN 37,39 EN 41 HEERENVEEN</meta:user-defined>
    <meta:user-defined meta:name="DCTERMS.W3CDTF/DCTERMS.available">2022-06-07</meta:user-defined>
    <meta:user-defined meta:name="DCTERMS.W3CDTF/OVERHEIDop.jaargang">2022</meta:user-defined>
    <meta:user-defined meta:name="OVERHEIDop.publicationIssue">253844</meta:user-defined>
    <meta:user-defined meta:name="OVERHEIDop.GmbID/DC.identifier">gmb-2022-253844</meta:user-defined>
    <meta:user-defined meta:name="OVERHEIDop.versieInformatie"/>
  </office:meta>
</office:document-meta>
</file>