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WEILAND AAN DE KLUFT TE TJALLEBE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het evenement Frysk Kampioenskip Ielrikjen op 27 augustus 2022 de locatie weiland (noodzijde) aan de Kluft te Tjalleberd (1-06-2022). </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52788</text:span><text:line-break/><text:date style:data-style-name="dag" text:fixed="true" text:date-value="2022-06-03"/><text:line-break/><text:date style:data-style-name="jaar" text:fixed="true" text:date-value="2022-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52788</text:span><text:date style:data-style-name="nicedate" text:fixed="true" text:date-value="2022-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52788</text:span><text:date style:data-style-name="nicedate" text:fixed="true" text:date-value="2022-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2.3/xml/MC-DRP-OmgevingsvergunningAanvraa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Lijn</meta:user-defined>
    <meta:user-defined meta:name="DC.title">VERLENING EVENEMENTENVERGUNNING, WEILAND AAN DE KLUFT TE TJALLEBERD</meta:user-defined>
    <meta:user-defined meta:name="DCTERMS.W3CDTF/DCTERMS.available">2022-06-03</meta:user-defined>
    <meta:user-defined meta:name="DCTERMS.W3CDTF/OVERHEIDop.jaargang">2022</meta:user-defined>
    <meta:user-defined meta:name="OVERHEIDop.publicationIssue">252788</meta:user-defined>
    <meta:user-defined meta:name="OVERHEIDop.GmbID/DC.identifier">gmb-2022-252788</meta:user-defined>
    <meta:user-defined meta:name="OVERHEIDop.versieInformatie"/>
  </office:meta>
</office:document-meta>
</file>