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AB2022-153</text:p>
            <text:p text:style-name="al"/>
            <text:p text:style-name="al">Onderwerp: tijdelijk geslotenverklaring in verband met het organiseren Avond4daagse Heerenveen </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van 13 t/m 16 juni met start en finish bij Abe Lenstra Boulevard te Heerenveen wordt georganiseerd;</text:p>
              </text:list-item>
              <text:list-item text:style-override="id1-3-2-1-1-10-2">
                <text:number>•</text:number>
                <text:p text:style-name="al">dat het noodzakelijk is om Abe Lenstraboulevard, Burgemeester Falkenaweg vanaf rotonde Koornbeursweg t/m kruising Jan Mankeslaan en de Jan Mankeslaan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text:p>
            <text:p text:style-name="al"/>
            <text:p text:style-name="al">
            <text:span text:style-name="nadrukvet">HEERENVEEN, Abe Lenstra Boulevard (van 13 t/m 16 juni 2022 van 17:30 uur tot 21:30 uur)</text:span>
          </text:p>
            <text:p text:style-name="al"/>
            <text:p text:style-name="al">
            <text:span text:style-name="nadrukvet">HEERENVEEN, Burgemeester Falkenaweg vanaf rotonde Koornbeursweg t/m krusiing Jan Mankeslaan (op 16 juni 2022 van 19:15 uur t/m 21:00 uur)</text:span>
          </text:p>
            <text:p text:style-name="al"/>
            <text:p text:style-name="al">
            <text:span text:style-name="nadrukvet">HEERENVEEN, Jan Mankeslaan (op 16 juni 2022 van 19:</text:span>
            <text:span text:style-name="nadrukvet">15 uur t/m 21:00 uur)</text:span>
          </text:p>
            <text:p text:style-name="al"/>
            <text:p text:style-name="al">Heerenveen, 31 mei 2022</text:p>
            <text:p text:style-name="al">Hoogachtend,</text:p>
            <text:p text:style-name="al">Burgemeester en wethouders van Heerenveen.</text:p>
            <text:p text:style-name="al">Namens dit college, </text:p>
            <text:p text:style-name="al">Afdelingshoofd Vergunningen, Toezicht en Handhaving,</text:p>
            <text:p text:style-name="al">S.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0657</text:span><text:line-break/><text:date style:data-style-name="dag" text:fixed="true" text:date-value="2022-06-02"/><text:line-break/><text:date style:data-style-name="jaar" text:fixed="true" text:date-value="2022-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0657</text:span><text:date style:data-style-name="nicedate" text:fixed="true" text:date-value="2022-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0657</text:span><text:date style:data-style-name="nicedate" text:fixed="true" text:date-value="2022-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tijdelijke wegafsluiting in verband met de Avondvierdaagse van 13 tot en met 16 juni 2022 - Abe Lenstra boulevard, Burgemeester Falkenaweg en Jan Mankeslaan te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AB2022-153</meta:user-defined>
    <meta:user-defined meta:name="OVERHEIDop.verkeersbordcode">C1</meta:user-defined>
    <dc:language>nl</dc:language>
    <meta:user-defined meta:name="OVERHEIDop.locatietype/OVERHEIDop.gebiedsmarkering">Lijn</meta:user-defined>
    <meta:user-defined meta:name="OVERHEIDop.locatietype/OVERHEIDop.gebiedsmarkering">Lijn</meta:user-defined>
    <meta:user-defined meta:name="DC.title">Verkeersbesluit</meta:user-defined>
    <meta:user-defined meta:name="DCTERMS.W3CDTF/DCTERMS.available">2022-06-02</meta:user-defined>
    <meta:user-defined meta:name="DCTERMS.W3CDTF/OVERHEIDop.jaargang">2022</meta:user-defined>
    <meta:user-defined meta:name="OVERHEIDop.publicationIssue">250657</meta:user-defined>
    <meta:user-defined meta:name="OVERHEIDop.GmbID/DC.identifier">gmb-2022-250657</meta:user-defined>
    <meta:user-defined meta:name="OVERHEIDop.versieInformatie"/>
  </office:meta>
</office:document-meta>
</file>