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ublicatie ontwerpbestemmingsplan Klaverblad Noordoost </text:p>
      <text:section text:name="zakelijke-mededeling_id1-3-2" text:style-name="zakelijke-mededeling">
        <text:section text:name="zakelijke-mededeling-tekst_id1-3-2-1" text:style-name="zakelijke-mededeling-tekst">
          <text:section text:name="tekst_id1-3-2-1-1" text:style-name="tekst">
            <text:p text:style-name="common-al">Het bestemmingsplan Klaverblad Noordoost maakt het mogelijk dat het agrarisch gebied ten noordoosten van het Klaverblad Heerenveen, tussen Tjalleberd en de A7, wordt omgevormd naar een duurzaam bedrijventerrein met ruimte voor een zonnepark en natuurinclusieve landbouw. Het bedrijventerrein krijgt de naam Klaverblad Noordoost (KNO) en zal bestaan uit netto 20 hectare bedrijventerrein, 32 hectare zonnepark inclusief landschappelijke inpassing en circa 50 hectare natuurinclusieve landbouw. De overige grond in het gebied wordt gebruikt voor groen en water.</text:p>
            <text:p text:style-name="common-al">Om de ontwikkeling mogelijk te maken, wordt gewerkt aan een bestemmingsplan. Eind 2021 heeft het voorontwerpbestemmingsplan voor Klaverblad Noordoost ter inzage gelegen. Het bestemmingsplan is nu aangevuld met een aantal onderzoeken en naar aanleiding van binnengekomen reacties op een aantal punten aangepast. Het plan is nu zover dat de bestemmingsplanprocedure kan beginnen. U heeft de mogelijkheid om het plan te raadplegen en op het plan te reageren.</text:p>
            <text:p text:style-name="common-al">
            <text:span text:style-name="nadrukvet">Inzage</text:span>
          </text:p>
            <text:p text:style-name="common-al">Informatie over het ontwerpbestemmingsplan kan met ingang van vrijdag 3 juni 2022 tot en met donderdag 14 juli 2022 worden ingezien:</text:p>
            <text:list text:style-name="id1-3-2-1-1-5">
              <text:list-item text:style-override="id1-3-2-1-1-5-1">
                <text:number>1.</text:number>
                <text:p text:style-name="al">bij de receptie van het gemeentehuis, Crackstraat 2 te Heerenveen, op afspraak tijdens openingsuren. Hiervoor kunt u bellen met nummer 140513;</text:p>
              </text:list-item>
              <text:list-item text:style-override="id1-3-2-1-1-5-2">
                <text:number>2.</text:number>
                <text:p text:style-name="al">MFA Aengwirden, It Hiem 3 te Tjalleberd, tijdens openingsuren;</text:p>
              </text:list-item>
              <text:list-item text:style-override="id1-3-2-1-1-5-3">
                <text:number>3.</text:number>
                <text:p text:style-name="al">op <text:a xlink:href="http://www.heerenveen.nl" xlink:type="simple">www.heerenveen.nl</text:a> onder ‘ter inzage’;</text:p>
              </text:list-item>
              <text:list-item text:style-override="id1-3-2-1-1-5-4">
                <text:number>4.</text:number>
                <text:p text:style-name="al">op de website www.ruimtelijkeplannen.nl</text:p>
              </text:list-item>
            </text:list>
            <text:p text:style-name="common-al">Ook wordt een nieuwsbrief verspreid via verschillende social media.</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de gemeente Heerenveen, Postbus 15.000, 8440 GA HEERENVEEN. Een zienswijze dient de volgende informatie te bevatten: naam/handtekening en adres van de indiener, datum en redenen van de zienswijze. Zienswijzen kunnen ook digitaal worden ingediend via <text:a xlink:href="http://www.heerenveen.nl" xlink:type="simple">www.heerenveen.nl</text:a>, hiervoor is een Digid benodigd.</text:p>
            <text:p text:style-name="common-al">
            <text:span text:style-name="nadrukcur">Mondeling</text:span>
          </text:p>
            <text:p text:style-name="last-al">Om mondelinge zienswijzen in te dienen kan tijdens kantooruren contact worden opgenomen met Joleen Meerveld,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0615</text:span><text:line-break/><text:date style:data-style-name="dag" text:fixed="true" text:date-value="2022-06-02"/><text:line-break/><text:date style:data-style-name="jaar" text:fixed="true" text:date-value="2022-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615</text:span><text:date style:data-style-name="nicedate" text:fixed="true" text:date-value="2022-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615</text:span><text:date style:data-style-name="nicedate" text:fixed="true" text:date-value="2022-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klaverbladNO-OW01</meta:user-defined>
    <meta:user-defined meta:name="OVERHEIDop.Plansoort/OVERHEIDop.plansoort">bestemmings- of omgevingsplan</meta:user-defined>
    <dc:language>nl</dc:language>
    <meta:user-defined meta:name="OVERHEIDop.locatietype/OVERHEIDop.gebiedsmarkering">Punt</meta:user-defined>
    <meta:user-defined meta:name="DC.title">Publicatie ontwerpbestemmingsplan Klaverblad Noordoost</meta:user-defined>
    <meta:user-defined meta:name="DCTERMS.W3CDTF/DCTERMS.available">2022-06-02</meta:user-defined>
    <meta:user-defined meta:name="DCTERMS.W3CDTF/OVERHEIDop.jaargang">2022</meta:user-defined>
    <meta:user-defined meta:name="OVERHEIDop.publicationIssue">250615</meta:user-defined>
    <meta:user-defined meta:name="OVERHEIDop.GmbID/DC.identifier">gmb-2022-250615</meta:user-defined>
    <meta:user-defined meta:name="OVERHEIDop.versieInformatie"/>
  </office:meta>
</office:document-meta>
</file>