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AB2022-116</text:p>
            <text:p text:style-name="al"/>
            <text:p text:style-name="al">Onderwerp: tijdelijk geslotenverklaring in verband met het organiseren van Dorpsfeest Bontebok </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 juli 2022 op de locatie Eerste Compagnonsweg 38A wordt georganiseerd;</text:p>
              </text:list-item>
              <text:list-item text:style-override="id1-3-2-1-1-10-2">
                <text:number>•</text:number>
                <text:p text:style-name="al">dat het noodzakelijk is om het de Eerste Compagnonsweg vanaf de Hogeveenseweg en de Tweede Wijksreed te Bontebo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 juli 2022 vanaf 08:00 uur tot 24:00 uur.  </text:p>
            <text:p text:style-name="al"/>
            <text:p text:style-name="al">
            <text:span text:style-name="nadrukvet">Bontebok, Eerste Compagnonsweg vanaf de Hogeveenseweg en de Tweede Wijksreed </text:span>
          </text:p>
            <text:p text:style-name="al"/>
            <text:p text:style-name="al">Heerenveen, 30 mei 2022</text:p>
            <text:p text:style-name="al">Hoogachtend,</text:p>
            <text:p text:style-name="al">Burgemeester en wethouders van Heerenveen.</text:p>
            <text:p text:style-name="al">Namens dit college, </text:p>
            <text:p text:style-name="al">Afdelingshoofd Vergunningen, Toezicht en Handhaving,</text:p>
            <text:p text:style-name="al">S.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0598</text:span><text:line-break/><text:date style:data-style-name="dag" text:fixed="true" text:date-value="2022-06-02"/><text:line-break/><text:date style:data-style-name="jaar" text:fixed="true" text:date-value="2022-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0598</text:span><text:date style:data-style-name="nicedate" text:fixed="true" text:date-value="2022-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0598</text:span><text:date style:data-style-name="nicedate" text:fixed="true" text:date-value="2022-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tijdelijke wegafsluiting- in verband met een evenement op 2 juli 2022 - Eerste Compagnonsweg tussen Hoogeveensweg en Twwede Wijksreed Bontebok</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AB2022-116</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2-06-02</meta:user-defined>
    <meta:user-defined meta:name="DCTERMS.W3CDTF/OVERHEIDop.jaargang">2022</meta:user-defined>
    <meta:user-defined meta:name="OVERHEIDop.publicationIssue">250598</meta:user-defined>
    <meta:user-defined meta:name="OVERHEIDop.GmbID/DC.identifier">gmb-2022-250598</meta:user-defined>
    <meta:user-defined meta:name="OVERHEIDop.versieInformatie"/>
  </office:meta>
</office:document-meta>
</file>