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Publicatie ontwerpbestemmingsplan Deprogrammering IBF </text:p>
      <text:section text:name="zakelijke-mededeling_id1-3-2" text:style-name="zakelijke-mededeling">
        <text:section text:name="zakelijke-mededeling-tekst_id1-3-2-1" text:style-name="zakelijke-mededeling-tekst">
          <text:section text:name="tekst_id1-3-2-1-1" text:style-name="tekst">
            <text:p text:style-name="common-al">Een aantal kavels aan de noordoostkant van het bedrijventerrein IBF is op dit moment niet in gebruik als bedrijventerrein. Het gaat om een aantal agrarische gronden. De gemeente heeft een voorontwerpbestemmingsplan opgesteld om dit deel van het bedrijventerrein te ‘deprogrammeren’. In het ontwerpbestemmingsplan is de bedrijfsbestemming gewijzigd naar een agrarische bestemming.</text:p>
            <text:p text:style-name="common-al">Hiermee wordt aangesloten bij de regionale afspraken, zoals opgenomen in het document “Regio Zuidoost Volop in Bedrijf! – Afspraken bedrijventerreinen regio Zuidoost Fryslân 2019-2026/2030”. Dit document bevat afspraken tussen de gemeenten Heerenveen, Opsterland, Smallingerland, Weststellingwerf en Ooststellingwerf over het benodigde programma aan bedrijventerreinen in deze regio. Hierbij is op regionale schaal gekeken naar de verwachte economische ontwikkelingen en naar de vraag en aanbod van bedrijventerreinen. Omdat een deel van de bestemde en beschikbare bedrijventerreinen kwalitatief niet kunnen voorzien in de vraag, is afgesproken enkele kavels juridisch te deprogrammeren. Dit geldt voor een deel van het bedrijventerrein IBF.</text:p>
            <text:p text:style-name="common-al">Eind 2021 kon u reageren op het voorontwerpbestemmingsplan. Met de publicatie van het ontwerpbestemmingsplan start de officiële bestemmingsplanprocedure. U heeft nu de mogelijkheid om het ontwerpbestemmingsplan Deprogrammering IBF te raadplegen en op het plan te reageren.</text:p>
            <text:p text:style-name="common-al">
            <text:span text:style-name="nadrukvet">Inzage</text:span>
          </text:p>
            <text:p text:style-name="common-al">Informatie over het ontwerpbestemmingsplan kan met ingang van vrijdag 3 juni 2021 tot en met donderdag 14 juli 2022 worden ingezien:</text:p>
            <text:list text:style-name="id1-3-2-1-1-6">
              <text:list-item text:style-override="id1-3-2-1-1-6-1">
                <text:number>1.</text:number>
                <text:p text:style-name="al">bij de receptie van het gemeentehuis, Crackstraat 2 te Heerenveen, op afspraak tijdens openingsuren. Hiervoor kunt u bellen met nummer 140513;</text:p>
              </text:list-item>
              <text:list-item text:style-override="id1-3-2-1-1-6-2">
                <text:number>2.</text:number>
                <text:p text:style-name="al">op <text:a xlink:href="http://www.heerenveen.nl" xlink:type="simple">www.heerenveen.nl</text:a> onder ‘ter inzage’’</text:p>
              </text:list-item>
              <text:list-item text:style-override="id1-3-2-1-1-6-3">
                <text:number>3.</text:number>
                <text:p text:style-name="al">op de website www.ruimtelijkeplannen.nl.</text:p>
              </text:list-item>
            </text:list>
            <text:p text:style-name="common-al">Ook wordt een nieuwsbrief verspreid via verschillende social media.</text:p>
            <text:p text:style-name="common-al">
            <text:span text:style-name="nadrukvet">Zienswijzen</text:span>
          </text:p>
            <text:p text:style-name="common-al">Gedurende de termijn van ter inzage ligging kan iedereen zowel schriftelijk als mondeling zienswijzen indienen op het ontwerp-bestemmingsplan.</text:p>
            <text:p text:style-name="common-al">
            <text:span text:style-name="nadrukcur">Schriftelijk</text:span>
          </text:p>
            <text:p text:style-name="common-al">Schriftelijke zienswijzen moeten worden gericht aan de gemeenteraad van de gemeente Heerenveen, Postbus 15.000, 8440 GA HEERENVEEN. Een zienswijze dient de volgende informatie te bevatten: naam/handtekening en adres van de indiener, datum en redenen van de zienswijze. Zienswijzen kunnen ook digitaal worden ingediend via <text:a xlink:href="http://www.heerenveen.nl" xlink:type="simple">www.heerenveen.nl</text:a>, hiervoor is een Digid benodigd.</text:p>
            <text:p text:style-name="common-al">
            <text:span text:style-name="nadrukcur">Mondeling</text:span>
          </text:p>
            <text:p text:style-name="common-al">Om mondelinge zienswijzen in te dienen kan tijdens kantooruren contact worden opgenomen met Joleen Meerveld, telefoon 14 051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0595</text:span><text:line-break/><text:date style:data-style-name="dag" text:fixed="true" text:date-value="2022-06-02"/><text:line-break/><text:date style:data-style-name="jaar" text:fixed="true" text:date-value="2022-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595</text:span><text:date style:data-style-name="nicedate" text:fixed="true" text:date-value="2022-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0595</text:span><text:date style:data-style-name="nicedate" text:fixed="true" text:date-value="2022-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3/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deprogrammIBF-OW01</meta:user-defined>
    <meta:user-defined meta:name="OVERHEIDop.Plansoort/OVERHEIDop.plansoort">bestemmings- of omgevingsplan</meta:user-defined>
    <dc:language>nl</dc:language>
    <meta:user-defined meta:name="OVERHEIDop.locatietype/OVERHEIDop.gebiedsmarkering">Punt</meta:user-defined>
    <meta:user-defined meta:name="DC.title">Publicatie ontwerpbestemmingsplan Deprogrammering IBF</meta:user-defined>
    <meta:user-defined meta:name="DCTERMS.W3CDTF/DCTERMS.available">2022-06-02</meta:user-defined>
    <meta:user-defined meta:name="DCTERMS.W3CDTF/OVERHEIDop.jaargang">2022</meta:user-defined>
    <meta:user-defined meta:name="OVERHEIDop.publicationIssue">250595</meta:user-defined>
    <meta:user-defined meta:name="OVERHEIDop.GmbID/DC.identifier">gmb-2022-250595</meta:user-defined>
    <meta:user-defined meta:name="OVERHEIDop.versieInformatie"/>
  </office:meta>
</office:document-meta>
</file>