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ornemen verlenen evenementenvergunning Stienfeksterwei 11, op parkeerterrein Sportpark De Streng te E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oornemen verlenen evenementenvergunning</text:span>
          </text:p>
            <text:p text:style-name="common-al">Ee, Stienfeksterwei 11, op parkeerterrein Sportpark De Streng, het organiseren van Kleintje dorpsfeest Ee van 30 juni tot en met 3 juli 2022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48746</text:span><text:line-break/><text:date style:data-style-name="dag" text:fixed="true" text:date-value="2022-06-08"/><text:line-break/><text:date style:data-style-name="jaar" text:fixed="true" text:date-value="2022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48746</text:span><text:date style:data-style-name="nicedate" text:fixed="true" text:date-value="2022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48746</text:span><text:date style:data-style-name="nicedate" text:fixed="true" text:date-value="2022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3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1337</meta:user-defined>
    <dc:language>nl</dc:language>
    <meta:user-defined meta:name="OVERHEIDop.locatietype/OVERHEIDop.gebiedsmarkering">Lijn</meta:user-defined>
    <meta:user-defined meta:name="DC.title">Voornemen verlenen evenementenvergunning Stienfeksterwei 11, op parkeerterrein Sportpark De Streng te Ee</meta:user-defined>
    <meta:user-defined meta:name="DCTERMS.W3CDTF/DCTERMS.available">2022-06-08</meta:user-defined>
    <meta:user-defined meta:name="DCTERMS.W3CDTF/OVERHEIDop.jaargang">2022</meta:user-defined>
    <meta:user-defined meta:name="OVERHEIDop.publicationIssue">248746</meta:user-defined>
    <meta:user-defined meta:name="OVERHEIDop.GmbID/DC.identifier">gmb-2022-248746</meta:user-defined>
    <meta:user-defined meta:name="OVERHEIDop.versieInformatie"/>
  </office:meta>
</office:document-meta>
</file>