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DRANK- EN HORECAVERGUNNING, PEAN 1 NE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exploiteren van een horeca-inrichting op het perceel locatie Pean 1 te Nes (11-04-2022).</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8121</text:span><text:line-break/><text:date style:data-style-name="dag" text:fixed="true" text:date-value="2022-06-01"/><text:line-break/><text:date style:data-style-name="jaar" text:fixed="true" text:date-value="2022-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8121</text:span><text:date style:data-style-name="nicedate" text:fixed="true" text:date-value="2022-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8121</text:span><text:date style:data-style-name="nicedate" text:fixed="true" text:date-value="2022-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3/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DRANK- EN HORECAVERGUNNING, PEAN 1 NES</meta:user-defined>
    <meta:user-defined meta:name="DCTERMS.W3CDTF/DCTERMS.available">2022-06-01</meta:user-defined>
    <meta:user-defined meta:name="DCTERMS.W3CDTF/OVERHEIDop.jaargang">2022</meta:user-defined>
    <meta:user-defined meta:name="OVERHEIDop.publicationIssue">248121</meta:user-defined>
    <meta:user-defined meta:name="OVERHEIDop.GmbID/DC.identifier">gmb-2022-248121</meta:user-defined>
    <meta:user-defined meta:name="OVERHEIDop.versieInformatie"/>
  </office:meta>
</office:document-meta>
</file>