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  Aanvraag omgevingsvergunning Westerhúslânne 20 te Marr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Ontvangen aanvraag omgevingsvergunning</text:p>
            <text:p text:style-name="common-al">Marrum, Westerhúslânne 20, het wijzigen van het stalsysteem (aanvraag is ontvangen op 23 mei 2022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247413</text:span><text:line-break/><text:date style:data-style-name="dag" text:fixed="true" text:date-value="2022-06-08"/><text:line-break/><text:date style:data-style-name="jaar" text:fixed="true" text:date-value="2022-06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47413</text:span><text:date style:data-style-name="nicedate" text:fixed="true" text:date-value="2022-06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47413</text:span><text:date style:data-style-name="nicedate" text:fixed="true" text:date-value="2022-06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3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20221529</meta:user-defined>
    <dc:language>nl</dc:language>
    <meta:user-defined meta:name="OVERHEIDop.locatietype/OVERHEIDop.gebiedsmarkering">Adres</meta:user-defined>
    <meta:user-defined meta:name="DC.title">Aanvraag omgevingsvergunning Westerhúslânne 20 te Marrum</meta:user-defined>
    <meta:user-defined meta:name="DCTERMS.W3CDTF/DCTERMS.available">2022-06-08</meta:user-defined>
    <meta:user-defined meta:name="DCTERMS.W3CDTF/OVERHEIDop.jaargang">2022</meta:user-defined>
    <meta:user-defined meta:name="OVERHEIDop.publicationIssue">247413</meta:user-defined>
    <meta:user-defined meta:name="OVERHEIDop.GmbID/DC.identifier">gmb-2022-247413</meta:user-defined>
    <meta:user-defined meta:name="OVERHEIDop.versieInformatie"/>
  </office:meta>
</office:document-meta>
</file>