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EEN KAMERVERHUURPAND (STRIJDIG GEBRUIK), EREPRIJS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(strijdig gebruik) op het perceel Ereprijs 4 te Heerenveen (29-05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6460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646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646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EEN WONING IN EEN KAMERVERHUURPAND (STRIJDIG GEBRUIK), EREPRIJS 4 HEERENVEEN</meta:user-defined>
    <meta:user-defined meta:name="DCTERMS.W3CDTF/DCTERMS.available">2022-06-01</meta:user-defined>
    <meta:user-defined meta:name="DCTERMS.W3CDTF/OVERHEIDop.jaargang">2022</meta:user-defined>
    <meta:user-defined meta:name="OVERHEIDop.publicationIssue">246460</meta:user-defined>
    <meta:user-defined meta:name="OVERHEIDop.GmbID/DC.identifier">gmb-2022-246460</meta:user-defined>
    <meta:user-defined meta:name="OVERHEIDop.versieInformatie"/>
  </office:meta>
</office:document-meta>
</file>