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Zuiddiepje 5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IJsselmonde</text:p>
            <text:p text:style-name="common-al">Straat: Zuiddiepje 58</text:p>
            <text:p text:style-name="common-al">Postcode: 3077WH</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25 mei 2022</text:p>
            <text:p text:style-name="common-al">Zaaknummer: 274201-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44947</text:span><text:line-break/><text:date style:data-style-name="dag" text:fixed="true" text:date-value="2022-05-31"/><text:line-break/><text:date style:data-style-name="jaar" text:fixed="true" text:date-value="2022-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4947</text:span><text:date style:data-style-name="nicedate" text:fixed="true" text:date-value="2022-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4947</text:span><text:date style:data-style-name="nicedate" text:fixed="true" text:date-value="2022-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3/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Zuiddiepje 58</meta:user-defined>
    <meta:user-defined meta:name="DCTERMS.W3CDTF/DCTERMS.available">2022-05-31</meta:user-defined>
    <meta:user-defined meta:name="DCTERMS.W3CDTF/OVERHEIDop.jaargang">2022</meta:user-defined>
    <meta:user-defined meta:name="OVERHEIDop.publicationIssue">244947</meta:user-defined>
    <meta:user-defined meta:name="OVERHEIDop.GmbID/DC.identifier">gmb-2022-244947</meta:user-defined>
    <meta:user-defined meta:name="OVERHEIDop.versieInformatie"/>
  </office:meta>
</office:document-meta>
</file>