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Gelrestraat 28 t/m 54, Amsterdam - het plaatsen van een glasbewassingsinstallatie op het dak van een gebouw</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plaatsen van een glasbewassingsinstallatie op het dak van het kantoorgedeelte op het gebouwencomplex “Crossover” op de locatie aan de Gelrestraat 28 t/m 54 (even), 58 en 62 t/m 314 (even) en Rozenoordpad 7 t/m 25 (oneven) te Amsterdam. Datum besluit: 25 mei 2022 Aanvrager: AM B.V. Zaaknummer: 10978574</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293474"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4644</text:span><text:line-break/><text:date style:data-style-name="dag" text:fixed="true" text:date-value="2022-05-31"/><text:line-break/><text:date style:data-style-name="jaar" text:fixed="true" text:date-value="2022-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644</text:span><text:date style:data-style-name="nicedate" text:fixed="true" text:date-value="2022-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644</text:span><text:date style:data-style-name="nicedate" text:fixed="true" text:date-value="2022-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36/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293474</meta:user-defined>
    <meta:user-defined meta:name="DCTERMS.abstract">Bekendmaking van Gemeente Amsterdam</meta:user-defined>
    <dc:language>nl</dc:language>
    <meta:user-defined meta:name="OVERHEIDop.locatietype/OVERHEIDop.gebiedsmarkering">Punt</meta:user-defined>
    <meta:user-defined meta:name="DC.title">Vergunning Verleend - Gelrestraat 28 t/m 54, Amsterdam - het plaatsen van een glasbewassingsinstallatie op het dak van een gebouw</meta:user-defined>
    <meta:user-defined meta:name="OVERHEIDop.datumEindeReactietermijn">2022-07-07</meta:user-defined>
    <meta:user-defined meta:name="OVERHEIDop.terinzageleggingBG">https://mozardloket.odnzkg.nl/mozard/!suite42.scherm1260?mObj=1293474</meta:user-defined>
    <meta:user-defined meta:name="DCTERMS.W3CDTF/DCTERMS.available">2022-05-31</meta:user-defined>
    <meta:user-defined meta:name="DCTERMS.W3CDTF/OVERHEIDop.jaargang">2022</meta:user-defined>
    <meta:user-defined meta:name="OVERHEIDop.publicationIssue">244644</meta:user-defined>
    <meta:user-defined meta:name="OVERHEIDop.GmbID/DC.identifier">gmb-2022-244644</meta:user-defined>
    <meta:user-defined meta:name="OVERHEIDop.versieInformatie"/>
  </office:meta>
</office:document-meta>
</file>