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AISE BRUGGENSWEI 2 HOORNSTERZWAA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het evenement Dorpsfeest Hoornsterzwaag-Jubbega van 17 t/m 19 juni 2022 op de locatie sportterrein achter OBS It Butenplak aan de Aise Bruggenswei 2 te Hoornsterzwaag (26-05-2022).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4174</text:span><text:line-break/><text:date style:data-style-name="dag" text:fixed="true" text:date-value="2022-05-31"/><text:line-break/><text:date style:data-style-name="jaar" text:fixed="true" text:date-value="2022-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4174</text:span><text:date style:data-style-name="nicedate" text:fixed="true" text:date-value="2022-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4174</text:span><text:date style:data-style-name="nicedate" text:fixed="true" text:date-value="2022-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EVENEMENTENVERGUNNING, AISE BRUGGENSWEI 2 HOORNSTERZWAAG</meta:user-defined>
    <meta:user-defined meta:name="DCTERMS.W3CDTF/DCTERMS.available">2022-05-31</meta:user-defined>
    <meta:user-defined meta:name="DCTERMS.W3CDTF/OVERHEIDop.jaargang">2022</meta:user-defined>
    <meta:user-defined meta:name="OVERHEIDop.publicationIssue">244174</meta:user-defined>
    <meta:user-defined meta:name="OVERHEIDop.GmbID/DC.identifier">gmb-2022-244174</meta:user-defined>
    <meta:user-defined meta:name="OVERHEIDop.versieInformatie"/>
  </office:meta>
</office:document-meta>
</file>