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2 ONDERGRONDSE WATERTANKS (TEN BEHOEVE VAN OPSLAG REGENWATER), SINGEL 23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2 ondergrondse watertanks (ten behoeve van opslag regenwater) op het perceel Singel 23 te Jubbega (21 april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1831</text:span><text:line-break/><text:date style:data-style-name="dag" text:fixed="true" text:date-value="2022-05-30"/><text:line-break/><text:date style:data-style-name="jaar" text:fixed="true" text:date-value="2022-05-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1831</text:span><text:date style:data-style-name="nicedate" text:fixed="true" text:date-value="2022-05-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41831</text:span><text:date style:data-style-name="nicedate" text:fixed="true" text:date-value="2022-05-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PLAATSEN VAN 2 ONDERGRONDSE WATERTANKS (TEN BEHOEVE VAN OPSLAG REGENWATER), SINGEL 23 JUBBEGA</meta:user-defined>
    <meta:user-defined meta:name="DCTERMS.W3CDTF/DCTERMS.available">2022-05-30</meta:user-defined>
    <meta:user-defined meta:name="DCTERMS.W3CDTF/OVERHEIDop.jaargang">2022</meta:user-defined>
    <meta:user-defined meta:name="OVERHEIDop.publicationIssue">241831</meta:user-defined>
    <meta:user-defined meta:name="OVERHEIDop.GmbID/DC.identifier">gmb-2022-241831</meta:user-defined>
    <meta:user-defined meta:name="OVERHEIDop.versieInformatie"/>
  </office:meta>
</office:document-meta>
</file>