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Geldersekade 9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, Geldersekade 93, 24-5 t/m 13-6-22, Locatie: Geldersekade 93-H</text:p>
            <text:p text:style-name="common-al">Looptijd :-- t/m 13-06-2022</text:p>
            <text:p text:style-name="common-al">Verzonden naar aanvrager op: 24-05-2022</text:p>
            <text:p text:style-name="common-al">Kenmerk gemeente: Z/22/20405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04058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28</text:span><text:line-break/><text:date style:data-style-name="dag" text:fixed="true" text:date-value="2022-05-30"/><text:line-break/><text:date style:data-style-name="jaar" text:fixed="true" text:date-value="2022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1228</text:span><text:date style:data-style-name="nicedate" text:fixed="true" text:date-value="2022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1228</text:span><text:date style:data-style-name="nicedate" text:fixed="true" text:date-value="2022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40588</meta:user-defined>
    <meta:user-defined meta:name="DCTERMS.abstract">Object, Geldersekade 93, 24-5 t/m 13-6-22, Geldersekade 93-H</meta:user-defined>
    <dc:language>nl</dc:language>
    <meta:user-defined meta:name="OVERHEIDop.locatietype/OVERHEIDop.gebiedsmarkering">Punt</meta:user-defined>
    <meta:user-defined meta:name="DC.title">Besluit apv vergunning Verleend Geldersekade 93-H</meta:user-defined>
    <meta:user-defined meta:name="DCTERMS.W3CDTF/DCTERMS.available">2022-05-30</meta:user-defined>
    <meta:user-defined meta:name="DCTERMS.W3CDTF/OVERHEIDop.jaargang">2022</meta:user-defined>
    <meta:user-defined meta:name="OVERHEIDop.publicationIssue">241228</meta:user-defined>
    <meta:user-defined meta:name="OVERHEIDop.GmbID/DC.identifier">gmb-2022-241228</meta:user-defined>
    <meta:user-defined meta:name="OVERHEIDop.versieInformatie"/>
  </office:meta>
</office:document-meta>
</file>