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AANBRENGEN VAN WALBESCHOEIING, STEIGERS EN EEN VLONDER, BEETSTERDYK 6,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walbeschoeiing, steigers en een vlonder op het perceel Beetsterdyk 6 te Aldeboarn (indieningsdatum 04-04-2022).</text:p>
            <text:p text:style-name="common-al"/>
            <text:p text:style-name="common-al">De beslistermijn wordt met 2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1153</text:span><text:line-break/><text:date style:data-style-name="dag" text:fixed="true" text:date-value="2022-05-27"/><text:line-break/><text:date style:data-style-name="jaar" text:fixed="true" text:date-value="2022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1153</text:span><text:date style:data-style-name="nicedate" text:fixed="true" text:date-value="2022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1153</text:span><text:date style:data-style-name="nicedate" text:fixed="true" text:date-value="2022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AANBRENGEN VAN WALBESCHOEIING, STEIGERS EN EEN VLONDER, BEETSTERDYK 6, ALDEBOARN</meta:user-defined>
    <meta:user-defined meta:name="DCTERMS.W3CDTF/DCTERMS.available">2022-05-27</meta:user-defined>
    <meta:user-defined meta:name="DCTERMS.W3CDTF/OVERHEIDop.jaargang">2022</meta:user-defined>
    <meta:user-defined meta:name="OVERHEIDop.publicationIssue">241153</meta:user-defined>
    <meta:user-defined meta:name="OVERHEIDop.GmbID/DC.identifier">gmb-2022-241153</meta:user-defined>
    <meta:user-defined meta:name="OVERHEIDop.versieInformatie"/>
  </office:meta>
</office:document-meta>
</file>