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Kamerlingh Onneslaan 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/stremming  3 vakken Kamerlingh Onneslaan 10      30-5-2022, Locatie: Kamerlingh Onneslaan 10</text:p>
            <text:p text:style-name="common-al">Looptijd :-- t/m 30-05-2022</text:p>
            <text:p text:style-name="common-al">Verzonden naar aanvrager op: 23-05-2022</text:p>
            <text:p text:style-name="common-al">Kenmerk gemeente: Z/22/20371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2/203714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090</text:span><text:line-break/><text:date style:data-style-name="dag" text:fixed="true" text:date-value="2022-05-27"/><text:line-break/><text:date style:data-style-name="jaar" text:fixed="true" text:date-value="2022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38090</text:span><text:date style:data-style-name="nicedate" text:fixed="true" text:date-value="2022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38090</text:span><text:date style:data-style-name="nicedate" text:fixed="true" text:date-value="2022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2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37143</meta:user-defined>
    <meta:user-defined meta:name="DCTERMS.abstract">TVM/stremming 3 vakken Kamerlingh Onneslaan 10 30-5-2022, Kamerlingh Onneslaan 10</meta:user-defined>
    <dc:language>nl</dc:language>
    <meta:user-defined meta:name="OVERHEIDop.locatietype/OVERHEIDop.gebiedsmarkering">Punt</meta:user-defined>
    <meta:user-defined meta:name="DC.title">Besluit apv vergunning Verleend Kamerlingh Onneslaan 10</meta:user-defined>
    <meta:user-defined meta:name="DCTERMS.W3CDTF/DCTERMS.available">2022-05-27</meta:user-defined>
    <meta:user-defined meta:name="DCTERMS.W3CDTF/OVERHEIDop.jaargang">2022</meta:user-defined>
    <meta:user-defined meta:name="OVERHEIDop.publicationIssue">238090</meta:user-defined>
    <meta:user-defined meta:name="OVERHEIDop.GmbID/DC.identifier">gmb-2022-238090</meta:user-defined>
    <meta:user-defined meta:name="OVERHEIDop.versieInformatie"/>
  </office:meta>
</office:document-meta>
</file>