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4-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4-9">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4-10">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4-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4-1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4-14">
      <text:list-level-style-bullet text:bullet-char="•" text:level="1">
        <style:list-level-properties text:min-label-width="10mm"/>
      </text:list-level-style-bullet>
    </text:list-style>
    <text:list-style style:name="id1-3-2-1-1-4-15">
      <text:list-level-style-bullet text:bullet-char="•" text:level="1">
        <style:list-level-properties text:min-label-width="10mm"/>
      </text:list-level-style-bullet>
    </text:list-style>
    <text:list-style style:name="id1-3-2-1-1-4-16">
      <text:list-level-style-bullet text:bullet-char="•" text:level="1">
        <style:list-level-properties text:min-label-width="10mm"/>
      </text:list-level-style-bullet>
    </text:list-style>
    <text:list-style style:name="id1-3-2-1-1-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8-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8-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4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4-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46-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46-2">
      <text:list-level-style-bullet style:num-suffix="" text:bullet-char="​" text:level="1">
        <style:list-level-properties text:min-label-width="10mm"/>
      </text:list-level-style-bullet>
    </text:list-style>
    <text:list-style style:name="id1-3-2-1-1-4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48-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48-2">
      <text:list-level-style-bullet style:num-suffix="" text:bullet-char="​" text:level="1">
        <style:list-level-properties text:min-label-width="10mm"/>
      </text:list-level-style-bullet>
    </text:list-style>
    <text:list-style style:name="id1-3-2-1-1-48-3">
      <text:list-level-style-bullet style:num-suffix="" text:bullet-char="​" text:level="1">
        <style:list-level-properties text:min-label-width="10mm"/>
      </text:list-level-style-bullet>
    </text:list-style>
    <text:list-style style:name="id1-3-2-1-1-48-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48-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48-6">
      <text:list-level-style-bullet style:num-suffix="" text:bullet-char="​" text:level="1">
        <style:list-level-properties text:min-label-width="10mm"/>
      </text:list-level-style-bullet>
    </text:list-style>
    <text:list-style style:name="id1-3-2-1-1-48-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48-9">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48-10">
      <text:list-level-style-bullet style:num-suffix="" text:bullet-char="​" text:level="1">
        <style:list-level-properties text:min-label-width="10mm"/>
      </text:list-level-style-bullet>
    </text:list-style>
    <text:list-style style:name="id1-3-2-1-1-5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50-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50-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0-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0-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0-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50-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50-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52">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52-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54">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54-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56">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56-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58">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1-58-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1-58-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8-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0">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1-1-60-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1-1-60-2">
      <text:list-level-style-bullet style:num-suffix="" text:bullet-char="​" text:level="1">
        <style:list-level-properties text:min-label-width="10mm"/>
      </text:list-level-style-bullet>
    </text:list-style>
    <text:list-style style:name="id1-3-2-1-1-60-3">
      <text:list-level-style-bullet style:num-suffix="" text:bullet-char="​" text:level="1">
        <style:list-level-properties text:min-label-width="10mm"/>
      </text:list-level-style-bullet>
    </text:list-style>
    <text:list-style style:name="id1-3-2-1-1-60-4">
      <text:list-level-style-bullet style:num-suffix=""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4-1">
      <text:list-level-style-bullet text:bullet-char="•" text:level="1">
        <style:list-level-properties text:min-label-width="10mm"/>
      </text:list-level-style-bullet>
    </text:list-style>
    <text:list-style style:name="id1-3-2-1-1-64-2">
      <text:list-level-style-bullet text:bullet-char="•" text:level="1">
        <style:list-level-properties text:min-label-width="10mm"/>
      </text:list-level-style-bullet>
    </text:list-style>
    <text:list-style style:name="id1-3-2-1-1-64-3">
      <text:list-level-style-bullet text:bullet-char="•" text:level="1">
        <style:list-level-properties text:min-label-width="10mm"/>
      </text:list-level-style-bullet>
    </text:list-style>
    <text:list-style style:name="id1-3-2-1-1-64-4">
      <text:list-level-style-bullet text:bullet-char="•" text:level="1">
        <style:list-level-properties text:min-label-width="10mm"/>
      </text:list-level-style-bullet>
    </text:list-style>
    <text:list-style style:name="id1-3-2-1-1-64-5">
      <text:list-level-style-bullet text:bullet-char="•" text:level="1">
        <style:list-level-properties text:min-label-width="10mm"/>
      </text:list-level-style-bullet>
    </text:list-style>
    <text:list-style style:name="id1-3-2-1-1-9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8-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98-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0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2-2">
      <text:list-level-style-bullet style:num-suffix="" text:bullet-char="​" text:level="1">
        <style:list-level-properties text:min-label-width="10mm"/>
      </text:list-level-style-bullet>
    </text:list-style>
    <text:list-style style:name="id1-3-2-1-1-102-3">
      <text:list-level-style-bullet style:num-suffix="" text:bullet-char="​" text:level="1">
        <style:list-level-properties text:min-label-width="10mm"/>
      </text:list-level-style-bullet>
    </text:list-style>
    <text:list-style style:name="id1-3-2-1-1-1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02-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02-7">
      <text:list-level-style-bullet style:num-suffix="" text:bullet-char="​" text:level="1">
        <style:list-level-properties text:min-label-width="10mm"/>
      </text:list-level-style-bullet>
    </text:list-style>
    <text:list-style style:name="id1-3-2-1-1-10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4-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04-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04-4">
      <text:list-level-style-bullet style:num-suffix="" text:bullet-char="​" text:level="1">
        <style:list-level-properties text:min-label-width="10mm"/>
      </text:list-level-style-bullet>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6-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06-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06-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06-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06-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06-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10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1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10-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12">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112-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114">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114-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11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14-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16">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116-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office:automatic-styles>
  <office:body>
    <office:text>
      <text:p text:style-name="new_page_staatscourant"/>
      <text:p text:style-name="single-kop-titel">Ontwerp verkeersbesluit – gemeente Haarlemmermeer – Hoofddorp – Rijnlanderweg/Bennebroekerweg en Rijnlanderweg/Imagination Avenue</text:p>
      <text:section text:name="zakelijke-mededeling_id1-3-2" text:style-name="zakelijke-mededeling">
        <text:section text:name="zakelijke-mededeling-tekst_id1-3-2-1" text:style-name="zakelijke-mededeling-tekst">
          <text:section text:name="tekst_id1-3-2-1-1" text:style-name="tekst">
            <text:p text:style-name="common-al">Onderwerp: korte termijn maatregelen</text:p>
            <text:p text:style-name="common-al">Nummer: X.2022.03451</text:p>
            <text:p text:style-name="common-al">Gelet op het volgende:</text:p>
            <text:list text:style-name="id1-3-2-1-1-4">
              <text:list-item text:style-override="id1-3-2-1-1-4-1">
                <text:number>•</text:number>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1-1-4-2">
                <text:number>•</text:number>
                <text:p text:style-name="al">Op grond van artikel 15, tweede lid, van de Wegenverkeerswet 1994 moet een verkeersbesluit worden genomen indien de maatregelen leiden tot een beperking of uitbreiding van het aantal categorieën weggebruikers dat van een weg of weggedeelte gebruik kan maken.</text:p>
              </text:list-item>
              <text:list-item text:style-override="id1-3-2-1-1-4-3">
                <text:number>•</text:number>
                <text:p text:style-name="al">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list-item>
              <text:list-item text:style-override="id1-3-2-1-1-4-4">
                <text:number>•</text:number>
                <text:p text:style-name="al">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list-item>
              <text:list-item text:style-override="id1-3-2-1-1-4-5">
                <text:number>•</text:number>
                <text:p text:style-name="al">Artikel 2 van de Wegenverkeerswet noemt de volgende doelen:</text:p>
              </text:list-item>
              <text:list-item text:style-override="id1-3-2-1-1-4-6">
                <text:number>1.</text:number>
                <text:p text:style-name="al">In eerste instantie: </text:p>
              </text:list-item>
              <text:list-item text:style-override="id1-3-2-1-1-4-7">
                <text:number>a.</text:number>
                <text:p text:style-name="al">het verzekeren van de veiligheid op de weg; </text:p>
              </text:list-item>
              <text:list-item text:style-override="id1-3-2-1-1-4-8">
                <text:number>b.</text:number>
                <text:p text:style-name="al">het beschermen van weggebruikers en passagiers; </text:p>
              </text:list-item>
              <text:list-item text:style-override="id1-3-2-1-1-4-9">
                <text:number>c.</text:number>
                <text:p text:style-name="al">het in stand houden van de weg en het waarborgen van de bruikbaarheid daarvan; </text:p>
              </text:list-item>
              <text:list-item text:style-override="id1-3-2-1-1-4-10">
                <text:number>d.</text:number>
                <text:p text:style-name="al">het zoveel mogelijk waarborgen van de vrijheid van het verkeer.</text:p>
              </text:list-item>
              <text:list-item text:style-override="id1-3-2-1-1-4-11">
                <text:number>2.</text:number>
                <text:p text:style-name="al">In tweede instantie ook voor: </text:p>
              </text:list-item>
              <text:list-item text:style-override="id1-3-2-1-1-4-12">
                <text:number>a.</text:number>
                <text:p text:style-name="al">het voorkomen of beperken van door het verkeer veroorzaakte overlast, hinder of schade alsmede de gevolgen voor het milieu, bedoeld in de Wet milieubeheer; </text:p>
              </text:list-item>
              <text:list-item text:style-override="id1-3-2-1-1-4-13">
                <text:number>b.</text:number>
                <text:p text:style-name="al">het voorkomen of beperken van door het verkeer veroorzaakte aantasting van het karakter of van de functie van objecten of gebieden. </text:p>
              </text:list-item>
              <text:list-item text:style-override="id1-3-2-1-1-4-14">
                <text:number>•</text:number>
                <text:p text:style-name="al">Overeenkomstig artikel 24 van het Besluit administratieve bepalingen inzake het wegverkeer (BABW) dient overleg te worden gevoerd met de korpschef van de Nationale Politie.</text:p>
              </text:list-item>
              <text:list-item text:style-override="id1-3-2-1-1-4-15">
                <text:number>•</text:number>
                <text:p text:style-name="al">De vermelde wegen zijn in eigendom, beheer en onderhoud van de gemeente Haarlemmermeer.</text:p>
              </text:list-item>
              <text:list-item text:style-override="id1-3-2-1-1-4-16">
                <text:number>•</text:number>
                <text:p text:style-name="al">Krachtens artikel 18, lid 1 onder d, van de Wegenverkeerswet 1994 worden verkeersbesluiten genomen door het college van B&amp;W. In het Mandaat-, machtiging en volmachtbesluit Haarlemmermeer 2020 is de bevoegdheid tot het nemen en intrekken van verkeersbesluiten een ondermandaat verleend aan de cluster- en teammanagers van de cluster B&amp;O (Beheer &amp; Onderhoud). De maatregelen vallen onder dit ondermandaat.</text:p>
              </text:list-item>
            </text:list>
            <text:p text:style-name="common-al"/>
            <text:p text:style-name="tussenkopcur">
            <text:span text:style-name="nadrukvet">Overwegingen en motivatie</text:span>
          </text:p>
            <text:p text:style-name="common-al">De gemeente Haarlemmermeer is volop in ontwikkeling. Om deze ontwikkelingen te kunnen realiseren is het belangrijk dat de doorstroming op de toevoerwegen (ontsluitingswegen) zo optimaal mogelijk is. </text:p>
            <text:p text:style-name="common-al">In het kader van de ontwikkelingen in het zuiden van Hoofddorp (Zuidrand) is het kruispunt Bennebroekerweg-Rijnlanderweg een knelpunt. Door de huidige vormgeving kan het kruispunt het verkeer tussen Hoofddorp zuid en de A4 niet vlot genoeg afwikkelen. Daarom zijn er op korte termijn aanpassingen nodig. </text:p>
            <text:p text:style-name="common-al">Voor de definitieve ligging van de Bennebroekerweg is de gemeente Haarlemmermeer met de Provincie Noord-Holland en de Vervoerregio Amsterdam bezig met een grote studie naar de opwaardering van de Nieuwe Bennebroekerweg. De verwachting is dat dit project is rond 2029 gereed is. De komende jaren worden er in Hoofddorp en Nieuw-Vennep al veel woningen gebouwd en neemt de werkgelegenheid toe. Hierdoor moet er op korte termijn, vooruitlopend op het plan van 2029, al iets gedaan worden aan de doorstroming (vooral tijdens de spitsuren) op de Bennebroekerweg tussen de Spoorlaan en de verbinding naar de A4. De gemeente zoekt naar een oplossing die op korte termijn snel en tegen lage kosten te realiseren is.</text:p>
            <text:p text:style-name="common-al">Om de doorstroming op de Bennebroekerweg voor nu en de komende jaren te verbeteren is de gemeente vorig jaar een verkeersstudie gestart en is er op 25 oktober 2021 een bijeenkomst geweest voor bewoners en ondernemers aan de Rijnlanderweg. Vervolgens zijn er diverse één-op-één gesprekken gevoerd. Het resultaat hiervan zijn twee haalbare oplossingen voor het kruispunt Rijnlanderweg – Bennebroekerweg. Hierbij heeft de gemeente zoveel mogelijk rekening proberen te houden met standpunten van de bewoners en ondernemers op de Rijnlanderweg. De twee oplossingen zijn besproken tijdens een online bewonersbijeenkomst op woensdag 9 februari 2022. De genodigden hebben tevens de mogelijkheid gehad om via een enquête hun voorkeur kenbaar te maken. </text:p>
            <text:p text:style-name="common-al">Er zijn dus 2 haalbare en verkeersveilige oplossingen voorgesteld. Voor het kruispunt Bennebroekerweg-Rijnlanderweg geldt in beide gevallen hetzelfde; namelijk het laten vervallen van alle afslaande bewegingen, waarmee het een zogenaamd koud kruispunt wordt. In beide oplossingen wordt ook een landbouwpad aangelegd zodat deze categorie een veilige route kan volgen en niet te ver om hoeft te rijden. En in beide opties blijven de fietspaden, inclusief de oversteken, ongewijzigd. </text:p>
            <text:p text:style-name="common-al">Het verschil in beide opties zit in het kruispunt Rijnlanderweg – Imagination Avenue. </text:p>
            <text:p text:style-name="common-al">In optie 1 geldt dat dit kruispunt niet wordt aangepast, waarmee dit kruispunt een koud kruispunt blijft. Gemotoriseerd verkeer op de Rijnlanderweg moeten als gevolg van deze twee koude kruisingen gebruik maken van de Taurusavenue of de Venneperweg om Hoofddorp, Nieuw-Vennep, Rijsenhout of de A4 te bereiken. Met deze oplossing verwachten wij het sluipverkeer op de Rijnlanderweg te verminderen doordat er geen uitwisseling meer is van verkeer tussen de Bennebroekerweg/Nelson Mandeladreef en Rijnlanderweg. Het verkeer op de Bennebroekerweg kan beter doorstromen, omdat het geen last heeft van afslaand verkeer van en naar de Rijnlanderweg.</text:p>
            <text:p text:style-name="common-al"/>
            <text:p text:style-name="common-al">In optie 2 geldt dat het kruispunt Rijnlanderweg - Imagination Avenue zodanig wordt aangepast dat gemotoriseerd verkeer de mogelijkheid heeft om vanaf de Rijnlanderweg, komend vanuit het zuiden, rechtsaf te slaan naar de Imagination Avenue om zo richting de Nelson Mandeladreef (A4/Rijsenhout) te rijden. Ook de tegenrichting is mogelijk, dus vanuit de Imagination Avenue, linksaf de Rijnlanderweg op. Deze oplossing leidt tot kortere omrijdbewegingen voor bestemmingen aan de Rijnlanderweg dan oplossing 1. Het nadeel van deze oplossing is dat het meer sluipverkeer mogelijk maakt doordat er een snelle verbinding tussen A4 en de Rijnlanderweg wordt gecreëerd. Het verkeer op de Bennebroekerweg kan beter doorstromen, omdat het geen last heeft van afslaand verkeer van en naar de Rijnlanderweg.</text:p>
            <text:p text:style-name="common-al"/>
            <text:p text:style-name="common-al">Tijdens de online bewonersbijeenkomst op woensdag 9 februari 2022 is door het externe adviesbureau een presentatie gegeven. Het adviesbureau liet zien wat er in de toekomst met het kruispunt Rijnlanderweg - Bennebroekerweg gebeurt als er géén maatregelen genomen zouden worden. Daaruit bleek duidelijk dat de huidige vormgeving van het kruispunt nu al voor lange wachtrijen zorgt, maar dat het kruispunt het toekomstige verkeer niet meer aan kan. Vervolgens liet het bureau zien naar welke oplossingsrichtingen is gekeken om zo te komen tot de twee overgebleven opties, zoals hierboven is omschreven. Binnen de gestelde kaders zijn deze 2 opties als haalbare korte termijn maatregelen beschouwd waarbij bovendien de bevindingen uit de bijeenkomst van 25 oktober 2021 zijn meegenomen. </text:p>
            <text:p text:style-name="common-al"/>
            <text:p text:style-name="common-al">De reacties na afloop van de presenstatie liepen uiteen, maar de algemene aard van de reacties was niet positief. De om-/aanwonenden van de Rijnlanderweg vinden dat de gemeente hen laat kiezen tussen twee opties die voor hen beiden niet wenselijk zijn. De afgevallen optie voor de rotonde werd wel als positief ervaren en ontstond er de vraag waarom niet alleen tijdens de spits het kruispunt ‘koud’ kan worden. Hierop heeft de gemeente nogmaals de motivatie en urgentie aangegeven voor de voorgestelde korte termijn maatregelen. Ook heeft de gemeente, samen met het adviesbureau uitgelegd dat de rotonde niet realistisch is vanwege de hoge kosten en het moeten aankopen van gronden. En heeft het adviesbureau uitgelegd dat het toepassen van verschillende vormen van het kruispunt per dag (dus binnen de spits en buiten de spits) voor de weggebruikers vooral onduidelijkheid oplevert en dat daarom voor een vaste vormgeving is gekozen. </text:p>
            <text:p text:style-name="common-al"/>
            <text:p text:style-name="common-al">De gemeente heeft tenslotte nadrukkelijk verzocht om de enquête in te vullen om tot de noodzakelijke korte termijn maatregelen te komen. Daar heeft men gehoor aan gegeven en van de 200 aangeschreven adressen heeft meer dan 50% de enquête ingevuld. Uit de enquête blijkt dat 77% van de respondenten voor optie 2 hebben gekozen, waardoor dit de oplossing is de we buiten gaan aanleggen. Aan de hand van de open reactie die in de enquête waren toegestaan blijkt dat een aantal ondervraagden het er eigenlijk niet mee eens is om tussen deze twee opties te moeten kiezen, waardoor zij voor de minst slechte optie hebben gekozen. Hierdoor zal mogelijk bezwaar worden gemaakt op het kruispunt, maar dat moet dan worden afgewogen tegen de belangen van de noodzaak van de diverse ontwikkelingen in de gemeente Haarlemmermeer en het feit dat het om een tijdelijke oplossing gaat. Want zodra de Nieuwe Bennebroekerweg is opgewaardeerd spelen de problemen niet meer. </text:p>
            <text:p text:style-name="common-al"/>
            <text:p text:style-name="common-al">Eerder heeft de gemeente aangegeven dat de aanpassing aan het kruispunt na de zomer zal worden uitgevoerd. Er is door meerdere bewoners en ondernemers gevraagd of het mogelijk is om de aanpassing later te laten plaatsvinden. In overleg met belanghebbenden en de gemeenteraad is in dit geval besloten om het verkeersbesluit te nemen, maar met de uitvoering hiervan te wachten tot dit echt noodzakelijk is. In de periode voorafgaand aan de uitvoering zal worden gemonitord wat de verkeersintensiteiten zijn en de opleveringsmomenten van de woningbouwprojecten zodat met de uitvoering kan worden gewacht zolang de doorstroming dit toelaat.. In de tussentijd zal de landbouwweg al wel worden aangelegd.</text:p>
            <text:p text:style-name="common-al">De gemeente zal een jaar nadat de werkzaamheden zijn uitgevoerd evalueren wat de gevolgen zijn geweest van de aanpassingen en waar nodig de plannen bijstellen of (deels) terugdraaien. Deze evaluatie gebeurt samen met de bewoners en ondernemers aan de Rijnlanderweg, de ondernemers op Schiphol Trade Park en met Schiphol Area Development Company (SADC). Hierbij zal in het bijzonder aandacht zijn of weggebruikers zich houden aan de voorgeschreven aanpassingen en hoe Imagination Avenue verder functioneert. Tot die tijd zal het kruispunt ook zorgvuldig worden gemonitord. </text:p>
            <text:p text:style-name="common-al">Met de maatregelen wordt beoogd om op een verkeersveilige wijze de doorstroming op de Bennebroekerweg op korte termijn te verbeteren. Ondank het feit dat niet iedereen het eens is met de voorgestelde maatregelen is dit uiteindelijk wel in samenspraak geweest met de omgeving waardoor ook de bereikbaarheid voldoende gegarandeerd blijft en niet ten koste gaat van de leefbaarheid .Omdat de voorrangssituatie wordt aangepast zullen er gedurende een periode van zo’n 3 maanden gele borden rondom het kruispunt worden geplaatst met daarop in zwarte letters aangegeven: “Let op! Voorrangssituatie gewijzigd”. </text:p>
            <text:p text:style-name="common-al"/>
            <text:p text:style-name="tussenkopcur">
            <text:span text:style-name="nadrukvet">Maatregelen (bebording en belijning)</text:span>
          </text:p>
            <text:p text:style-name="common-al">
            <text:span text:style-name="nadrukondlijn">Kruispunt Rijnlanderweg - Bennebroekerweg</text:span>
          </text:p>
            <text:p text:style-name="common-al">Op dit kruispunt worden de linksaf-vakken op de Bennebroekerweg aangepast tot een extra rechtdoor-gaande strook in de richting van de A4. Hiermee heeft het kruispunt met name in de ochtendspits meer capaciteit om het verkeer af te kunnen wikkelen. Daarnaast verwijderen we de afslaande bewegingen vanaf de Rijnlanderweg om het verkeer binnen een acceptabele cyclustijd af te wikkelen. Dit betekent dat verschillende bewegingen op het kruispunt niet meer mogelijk zijn en verkeer om zal moeten rijden. De aanpassingen op het kruispunt zijn dus nodig om het groeiende aanbod van verkeer binnen de landelijke maximale normen (cyclustijd van 120 seconden) af te kunnen wikkelen. Het gaat hierbij om een tijdelijke aanpassingen tot aan definitieve nieuwe ligging van de Bennebroekerweg.</text:p>
            <text:p text:style-name="common-al"/>
            <text:p text:style-name="common-al">
            <text:span text:style-name="nadrukondlijn">Kruispunt Rijnlanderweg – </text:span>
            <text:span text:style-name="nadrukondlijn">Imagination</text:span>
            <text:span text:style-name="nadrukondlijn"> Avenue</text:span>
          </text:p>
            <text:p text:style-name="common-al">Dit kruispunt wordt zodanig aangepast dat gemotoriseerd verkeer de mogelijkheid heeft om vanaf de Rijnlanderweg, komend vanuit het zuiden, rechtsaf te slaan naar de Imagination Avenue om zo richting de Nelson Mandeladreef (A4/Rijsenhout) te rijden. Ook de tegenrichting is mogelijk, dus vanuit de Imagination Avenue, linksaf de Rijnlanderweg op. Deze oplossing leidt tot kortere omrijdbewegingen voor bestemmingen aan de Rijnlanderweg dan het alternatief dat geboden is. Het nadeel van deze oplossing is dat het meer sluipverkeer mogelijk maakt doordat er een snelle verbinding tussen A4 en de Rijnlanderweg wordt gecreëerd. Het verkeer op de Bennebroekerweg kan beter doorstromen, omdat het geen last heeft van afslaand verkeer van en naar de Rijnlanderweg. Ook dit betreft een tijdelijke aanpassingen tot aan definitieve nieuwe ligging van de Bennebroekerweg.</text:p>
            <text:p text:style-name="common-al">
            <text:span text:style-name="nadrukondlijn">Landbouwverkeer</text:span>
          </text:p>
            <text:p text:style-name="common-al">Landbouwverkeer kan geen gebruik maken van de Nelson Mandeladreef om de ‘afslaande’ beweging van en naar de Rijnlanderweg te maken. Daarom wordt binnen het bedrijventerrein van Schiphol Trade Park (STP) gezorgd voor een verbinding tussen de Rijnlanderweg en de Bennebroekerweg (noordelijke oksel). </text:p>
            <text:p text:style-name="common-al"/>
            <text:p text:style-name="common-al">De volgende maatregelen worden getroffen:</text:p>
            <text:p text:style-name="common-al">
            <text:span text:style-name="nadrukondlijn">Kruispunt Rijnlanderweg - </text:span>
            <text:span text:style-name="nadrukondlijn">Bennebroekerweg</text:span>
          </text:p>
            <text:list text:style-name="id1-3-2-1-1-38">
              <text:list-item text:style-override="id1-3-2-1-1-38-1">
                <text:number>1.</text:number>
                <text:p text:style-name="al">Het instellen van een verplichte rijrichting door het plaatsen van borden D4 RVV 1990, zodanig dat er uitsluitend rechtdoor mag worden gereden op de volgende locaties:</text:p>
              </text:list-item>
              <text:list-item text:style-override="id1-3-2-1-1-38-2">
                <text:number>a.</text:number>
                <text:p text:style-name="al">Op de Rijnlanderweg, vanuit beide richtingen, vlak voor het kruispunt met de Bennebroekerweg;</text:p>
              </text:list-item>
              <text:list-item text:style-override="id1-3-2-1-1-38-3">
                <text:number>b.</text:number>
                <text:p text:style-name="al">Op de Bennebroekerweg, vanuit beide richtingen, vlak voor het kruispunt met de Rijnlanderweg;</text:p>
              </text:list-item>
            </text:list>
            <text:p text:style-name="common-al"/>
            <text:list text:style-name="id1-3-2-1-1-40">
              <text:list-item text:style-override="id1-3-2-1-1-40-1">
                <text:number>2.</text:number>
                <text:p text:style-name="al">Het instellen van een rijstrookindeling en verplichte rijrichtingen op de Rijnlanderweg en de Bennebroekerweg vóór het kruispunt door het aanbrengen van markering conform artikel 78 RVV 1990;</text:p>
              </text:list-item>
            </text:list>
            <text:p text:style-name="common-al"/>
            <text:list text:style-name="id1-3-2-1-1-42">
              <text:list-item text:style-override="id1-3-2-1-1-42-1">
                <text:number>3.</text:number>
                <text:p text:style-name="al">Het instellen van een maximum snelheid van 50 km/u op alle vier takken van het kruispunt Rijnlanderweg – Bennebroekerweg vanaf ongeveer 150 meter vóór het kruispunt door het plaatsen van borden A1 RVV 1990;</text:p>
              </text:list-item>
            </text:list>
            <text:p text:style-name="common-al"/>
            <text:list text:style-name="id1-3-2-1-1-44">
              <text:list-item text:style-override="id1-3-2-1-1-44-1">
                <text:number>4.</text:number>
                <text:p text:style-name="al">Het aanduiden van een verbod op het gebruik van de linker rijstrook voor vrachtverkeer op de Bennebroekerweg door het plaatsen van bord L11. Dit bord is niet verkeersbesluit-plichtig;</text:p>
              </text:list-item>
            </text:list>
            <text:p text:style-name="common-al"/>
            <text:list text:style-name="id1-3-2-1-1-46">
              <text:list-item text:style-override="id1-3-2-1-1-46-1">
                <text:number>5.</text:number>
                <text:p text:style-name="al">Het aanduiden van het einde van een rijstrook door het plaatsen van borden L5 op de Bennebroekerweg in oostelijke richting, direct na het kruispunt met de Rijnlanderweg. </text:p>
              </text:list-item>
              <text:list-item text:style-override="id1-3-2-1-1-46-2">
                <text:number/>
                <text:p text:style-name="al">Bord L5 is niet verkeersbesluit-plichtig;</text:p>
              </text:list-item>
            </text:list>
            <text:p text:style-name="common-al"/>
            <text:list text:style-name="id1-3-2-1-1-48">
              <text:list-item text:style-override="id1-3-2-1-1-48-1">
                <text:number>6.</text:number>
                <text:p text:style-name="al">
                <text:span text:style-name="nadrukondlijn">Kruispunt Rijnlanderweg – </text:span>
                <text:span text:style-name="nadrukondlijn">Imagination</text:span>
                <text:span text:style-name="nadrukondlijn"> Avenue</text:span>
              </text:p>
              </text:list-item>
              <text:list-item text:style-override="id1-3-2-1-1-48-2">
                <text:number/>
                <text:p text:style-name="al"/>
              </text:list-item>
              <text:list-item text:style-override="id1-3-2-1-1-48-3">
                <text:number/>
                <text:p text:style-name="al">Het instellen van een voorrangsregeling door het plaatsen van borden B1 RVV 1990 op de volgende locaties: </text:p>
              </text:list-item>
              <text:list-item text:style-override="id1-3-2-1-1-48-4">
                <text:number>a.</text:number>
                <text:p text:style-name="al">1x op de Imagination Avenue, vanuit het westen, vlak voor het kruispunt met de Rijnlanderweg, zodanig dat het verkeer dat op de Imagination Avenue rijdt voorrang krijgt ten opzichte van het verkeer dat op de Rijnlanderweg rijdt;</text:p>
              </text:list-item>
              <text:list-item text:style-override="id1-3-2-1-1-48-5">
                <text:number>b.</text:number>
                <text:p text:style-name="al">1x op de Imagination Avenue, vanuit het oosten, vlak voor het kruispunt met de Rijnlanderweg, zodanig dat het verkeer dat op de Imagination Avenue rijdt voorrang krijgt ten opzichte van het verkeer dat op de Rijnlanderweg rijdt;</text:p>
              </text:list-item>
              <text:list-item text:style-override="id1-3-2-1-1-48-6">
                <text:number/>
                <text:p text:style-name="al">NB. Dit kruispunt wordt met verkeerslichten geregeld waardoor bovengenoemde maatregelen gelden bij een in niet werking zijnde verkeersregelinstallatie. </text:p>
              </text:list-item>
              <text:list-item text:style-override="id1-3-2-1-1-48-7">
                <text:number>7.</text:number>
                <text:p text:style-name="al">Het instellen van een voorrangsregeling door het plaatsen van borden B6 RVV 1990 op de volgende locaties: </text:p>
              </text:list-item>
              <text:list-item text:style-override="id1-3-2-1-1-48-8">
                <text:number>a.</text:number>
                <text:p text:style-name="al">4x op de Rijnlanderweg vlak voor het kruispunt met de Imagination Avenue, zodanig dat het verkeer dat op Rijnlanderweg rijdt voorrang verleent aan het verkeer dat op de Imagination Avenue rijdt;</text:p>
              </text:list-item>
              <text:list-item text:style-override="id1-3-2-1-1-48-9">
                <text:number>b.</text:number>
                <text:p text:style-name="al">4x op het bromfietspad parallel aan de Rijnlanderweg vlak voor het kruispunt met de Imagination Avenue, zodanig dat het verkeer dat op het bromfietspad rijdt voorrang verleent aan het verkeer op de Imagination Avenue rijdt;</text:p>
              </text:list-item>
              <text:list-item text:style-override="id1-3-2-1-1-48-10">
                <text:number/>
                <text:p text:style-name="al">NB. Dit kruispunt wordt met verkeerslichten geregeld waardoor bovengenoemde maatregelen gelden bij een in niet werking zijnde verkeersregelinstallatie. </text:p>
              </text:list-item>
            </text:list>
            <text:p text:style-name="common-al"/>
            <text:list text:style-name="id1-3-2-1-1-50">
              <text:list-item text:style-override="id1-3-2-1-1-50-1">
                <text:number>8.</text:number>
                <text:p text:style-name="al">Het instellen van een verplichte rijrichting door het plaatsen van borden D4 en D6 RVV 1990, zodanig dat er uitsluitend rechtdoor mag worden gereden op de volgende locaties:</text:p>
              </text:list-item>
              <text:list-item text:style-override="id1-3-2-1-1-50-2">
                <text:number>a.</text:number>
                <text:p text:style-name="al">1x op de Rijnlanderweg, vanuit het zuiden, vlak voor het kruispunt met de Imagination Avenue (bord D4);</text:p>
              </text:list-item>
              <text:list-item text:style-override="id1-3-2-1-1-50-3">
                <text:number>b.</text:number>
                <text:p text:style-name="al">2x op de Rijnlanderweg, vanuit het noorden, vlak voor het kruispunt met de Imagination Avenue (bord D4);</text:p>
              </text:list-item>
              <text:list-item text:style-override="id1-3-2-1-1-50-4">
                <text:number>c.</text:number>
                <text:p text:style-name="al">4x op het bromfietspad parallel aan de Rijnlanderweg vlak voor het kruispunt met de Imagination Avenue (bord D4);</text:p>
              </text:list-item>
              <text:list-item text:style-override="id1-3-2-1-1-50-5">
                <text:number>d.</text:number>
                <text:p text:style-name="al">1x op de Imagination Avenue, vanuit het westen, vlak voor het kruispunt met de Rijnlanderweg (bord D4);</text:p>
              </text:list-item>
              <text:list-item text:style-override="id1-3-2-1-1-50-6">
                <text:number>e.</text:number>
                <text:p text:style-name="al">1x op de Rijnlanderweg, vanuit het zuiden, vlak voor het kruispunt met de Imagination Avenue (bord D6 (rechts));</text:p>
              </text:list-item>
              <text:list-item text:style-override="id1-3-2-1-1-50-7">
                <text:number>f.</text:number>
                <text:p text:style-name="al">1x op de Imagination Avenue, vanuit het oosten, vlak voor het kruispunt met de Rijnlanderweg (bord D6 (links));</text:p>
              </text:list-item>
            </text:list>
            <text:p text:style-name="common-al"/>
            <text:list text:style-name="id1-3-2-1-1-52">
              <text:list-item text:style-override="id1-3-2-1-1-52-1">
                <text:number>9.</text:number>
                <text:p text:style-name="al">Het aanduiden van een vrijliggend bromfietspad parallel aan de Rijnlanderweg door het plaatsen van borden G12a RVV 1990 op het bromfietspad ter hoogte van de oversteeklocaties over de Imagination Avenue;</text:p>
              </text:list-item>
            </text:list>
            <text:p text:style-name="common-al"/>
            <text:list text:style-name="id1-3-2-1-1-54">
              <text:list-item text:style-override="id1-3-2-1-1-54-1">
                <text:number>10.</text:number>
                <text:p text:style-name="al">Het aanduiden van een geslotenverklaring voor fietsen, bromfietsen en gehandicaptenvoertuigen door het plaatsen van borden C15 RVV 1990 op de Imagination Avenue, in beide richtingen, direct na het kruispunt met de Rijnlanderweg;</text:p>
              </text:list-item>
            </text:list>
            <text:p text:style-name="common-al"/>
            <text:list text:style-name="id1-3-2-1-1-56">
              <text:list-item text:style-override="id1-3-2-1-1-56-1">
                <text:number>11.</text:number>
                <text:p text:style-name="al">het instellen van een rijstrookindeling en verplichte rijrichtingen op de Rijnlanderweg en de Imagination Avenue vóór het kruispunt door het aanbrengen van markering artikel 78 RVV 1990;</text:p>
              </text:list-item>
            </text:list>
            <text:p text:style-name="common-al"/>
            <text:list text:style-name="id1-3-2-1-1-58">
              <text:list-item text:style-override="id1-3-2-1-1-58-1">
                <text:number>12.</text:number>
                <text:p text:style-name="al">Het aangeven van de richting aan welke zijde automobilisten de middengeleiders op de rijbaan dienen te passeren door het plaatsen van borden D2 en D3 RVV 1990 op de volgende locaties:</text:p>
              </text:list-item>
              <text:list-item text:style-override="id1-3-2-1-1-58-2">
                <text:number>a.</text:number>
                <text:p text:style-name="al">2x op de Rijnlanderweg, ter hoogte van de Imagination Avenue (borden D2);</text:p>
              </text:list-item>
              <text:list-item text:style-override="id1-3-2-1-1-58-3">
                <text:number>b.</text:number>
                <text:p text:style-name="al">2x op de Imagination Avenue, ter hoogte van de Rijnlanderweg (borden D3);</text:p>
              </text:list-item>
            </text:list>
            <text:p text:style-name="common-al"/>
            <text:list text:style-name="id1-3-2-1-1-60">
              <text:list-item text:style-override="id1-3-2-1-1-60-1">
                <text:number>13.</text:number>
                <text:p text:style-name="al">Het aanduiden van het einde van een rijstrook door het plaatsen van borden L5 op de Imagination Avenue in westelijke richting, direct na het kruispunt met de Rijnlanderweg. </text:p>
              </text:list-item>
              <text:list-item text:style-override="id1-3-2-1-1-60-2">
                <text:number/>
                <text:p text:style-name="al">Bord L5 is niet verkeersbesluit-plichtig;</text:p>
              </text:list-item>
              <text:list-item text:style-override="id1-3-2-1-1-60-3">
                <text:number/>
                <text:p text:style-name="al">NB. Voor het plaatsen van de bebouwde komgrens van Hoofddorp is eerder al een komgrenzenbesluit genomen. Dit besluit is gepubliceerd op 03-04-2020 met kenmerk X.2020.03032. </text:p>
              </text:list-item>
              <text:list-item text:style-override="id1-3-2-1-1-60-4">
                <text:number/>
                <text:p text:style-name="al">De te nemen maatregelen staan aangegeven op de bij dit besluit behorende tekeningen met de nummers 010028.20220413.T02.01.02 en 010028.20220413.T02.02.02.</text:p>
              </text:list-item>
            </text:list>
            <text:p text:style-name="common-al"/>
            <text:p text:style-name="tussenkopcur">
            <text:span text:style-name="nadrukvet">Motivering Wegenverkeerswet 1994 (Wvw 1994):</text:span>
          </text:p>
            <text:p text:style-name="common-al">Motivatie van de maatregel geschiedt uit het oogpunt van: </text:p>
            <text:list text:style-name="id1-3-2-1-1-64">
              <text:list-item text:style-override="id1-3-2-1-1-64-1">
                <text:number>•</text:number>
                <text:p text:style-name="al">artikel 2, lid 1a van de Wegenverkeerswet (Wvw) 1994, het verzekeren van de veiligheid op de weg;</text:p>
              </text:list-item>
              <text:list-item text:style-override="id1-3-2-1-1-64-2">
                <text:number>•</text:number>
                <text:p text:style-name="al">artikel 2, lid 1b van de Wegenverkeerswet (Wvw) 1994, het beschermen van weggebruikers en passagiers;</text:p>
              </text:list-item>
              <text:list-item text:style-override="id1-3-2-1-1-64-3">
                <text:number>•</text:number>
                <text:p text:style-name="al">artikel 2, lid 1c van de Wegenverkeerswet (Wvw) 1994, het in stand houden van de weg en het waarborgen van de bruikbaarheid daarvan; </text:p>
              </text:list-item>
              <text:list-item text:style-override="id1-3-2-1-1-64-4">
                <text:number>•</text:number>
                <text:p text:style-name="al">artikel 2, lid 2a van de Wegenverkeerswet (Wvw) 1994, het voorkomen of beperken van door het verkeer veroorzaakte overlast, hinder of schade alsmede de gevolgen voor het milieu, bedoeld in de Wet milieubeheer; </text:p>
              </text:list-item>
              <text:list-item text:style-override="id1-3-2-1-1-64-5">
                <text:number>•</text:number>
                <text:p text:style-name="al">artikel 2, lid 2b van de Wegenverkeerswet (Wvw) 1994, het voorkomen of beperken van door het verkeer veroorzaakte aantasting van het karakter of van de functie van objecten of gebieden. </text:p>
              </text:list-item>
            </text:list>
            <text:p text:style-name="common-al">Door de maatregelen worden belangen genoemd in artikel 2 van de Wegenverkeerswet 1994 geschaad ten opzichte van de huidige situatie, namelijk het zoveel mogelijk waarborgen van de vrijheid van het verkeer (lid 1d), en voor een deel ook het voorkomen of beperken van door het verkeer veroorzaakte overlast, hinder of schade alsmede de gevolgen voor het milieu, bedoeld in de Wet milieubeheer (lid 2a). </text:p>
            <text:p text:style-name="common-al">Echter omdat het noodzakelijk is om het kruispunt aan te passen, wegen de met het besluit gediende belangen zwaarder. Bovendien gaat het niet om een permanente situatie, want zodra de Nieuwe Bennebroekerweg is opgewaardeerd krijgt het verkeer de oorspronkelijke vrijheid terug en voorkomen we de door het verkeer veroorzaakte overlast, hinder of schade alsmede de gevolgen voor het milieu. </text:p>
            <text:p text:style-name="common-al"/>
            <text:p text:style-name="tussenkopcur">
            <text:span text:style-name="nadrukvet">Belangenafweging</text:span>
          </text:p>
            <text:p text:style-name="common-al">
            <text:span text:style-name="nadrukondlijn">Bewoners </text:span>
          </text:p>
            <text:p text:style-name="common-al">Door de maatregelen worden de belangen van bewoners van met name de Rijnlanderweg, maar ook van de Bennebroekerweg in de nabijheid van het kruispunt Rijnlanderweg – Bennebroekerweg getroffen. Door de afslaande bewegingen van het kruispunt op te heffen moeten de bewoners omrijden om bij hun bestemming te komen. Door de uit de enquête gekomen optie is de omrijdbeweging enigszins beperkt. Er heeft een uitgebreide participatie plaatsgevonden welke onder de kop ‘overwegingen en motivatie’ uitvoerig is beschreven. </text:p>
            <text:p text:style-name="common-al">
            <text:span text:style-name="nadrukondlijn">Bedrijven en ondernemers</text:span>
          </text:p>
            <text:p text:style-name="common-al">Door de maatregelen worden de belangen van bedrijven en ondernemers van met name de Rijnlanderweg, maar ook van de Bennebroekerweg in de nabijheid van het kruispunt Rijnlanderweg – Bennebroekerweg getroffen. Door de afslaande bewegingen van het kruispunt op te heffen moeten de ondernemers en hun klanten omrijden om bij hun bestemming te komen. Door de uit de enquête gekomen optie is de omrijdbeweging enigszins beperkt. Er heeft een uitgebreide particpipatie plaatsgevonden welke onder de kop ‘overwegingen en motivatie’ uitvoerig is beschreven. Alle bestemmingen in de omgeving blijven bereikbaar, maar via een andere route.</text:p>
            <text:p text:style-name="common-al">
            <text:span text:style-name="nadrukondlijn">(Doorgaand) gemotoriseerd verkeer</text:span>
          </text:p>
            <text:p text:style-name="common-al">De maatregelen zijn in het belang van (doorgaand) gemotoriseerd verkeer. In het kader van de ontwikkelingen in het zuiden van Hoofddorp (Zuidrand) is het kruispunt Bennebroekerweg-Rijnlanderweg een knelpunt. Door de huidige vormgeving kan het kruispunt het verkeer tussen Hoofddorp zuid en de A4 niet vlot genoeg afwikkelen, maar met deze nieuwe vormgeving wel. </text:p>
            <text:p text:style-name="common-al">
            <text:span text:style-name="nadrukondlijn">Langzaam verkeer</text:span>
          </text:p>
            <text:p text:style-name="common-al">Door de verkeerslichten op de kruising van de Rijnlanderweg kan langzaam verkeer in geringe mate hinder ondervinden. Daarnaast worden de belangen van het langzaam verkeer licht getroffen doordat zij niet vanaf het bromfietspad de Imagination Avenue op mogen. Dit is bewust omdat dit onwenselijk is vanwege de verkeersveiligheid en bovendien zijn er voldoende alternatieven om het bedrijventerrein te bereiken.</text:p>
            <text:p text:style-name="common-al">
            <text:span text:style-name="nadrukondlijn">Parkeerders</text:span>
          </text:p>
            <text:p text:style-name="common-al">De maatregelen hebben geen gevolgen voor parkeerders.</text:p>
            <text:p text:style-name="common-al">
            <text:span text:style-name="nadrukondlijn">Openbaar vervoer </text:span>
          </text:p>
            <text:p text:style-name="common-al">De maatregelen hebben geen gevolgen voor openbaar vervoer.</text:p>
            <text:p text:style-name="common-al">
            <text:span text:style-name="nadrukondlijn">Nood- en hulpdiensten</text:span>
          </text:p>
            <text:p text:style-name="common-al">De maatregelen hebben geen gevolgen voor nood- en hulpdiensten. Door de rasterstructuur zijn de wegen en de bedrijven vanuit verschillende richtingen goed bereikbaar.</text:p>
            <text:p text:style-name="common-al">
            <text:span text:style-name="nadrukondlijn">Algemeen belang</text:span>
          </text:p>
            <text:p text:style-name="common-al">De maatregelen zorgen voor de mogelijkheid om door te kunnen ontwikkelen van woningbouw en voorzieningen zonder dat er onacceptabele congestie ontstaat. Dit is in het algemeen belang. </text:p>
            <text:p text:style-name="common-al">
            <text:span text:style-name="nadrukondlijn">Afweging</text:span>
          </text:p>
            <text:p text:style-name="common-al">Alles afwegende zijn burgemeester en wethouders van mening dat de maatregelen nodig zijn voor het algemeen belang en in het bijzonder voor (doorgaand) verkeer. Met de maatregelen worden de belangen van meerdere weggebruikers getroffen, maar deze maatregelen zijn nodig om de ontwikkelingen in Hoofddorp zuid te kunnen realiseren. De negatieve effecten voor direct belanghebbenden (bewoners en bedrijven), zoals het omrijden, zijn beperkt. Bovendien is de gemeente Haarlemmermeer met de Provincie Noord-Holland en de Vervoerregio Amsterdam bezig met een grote studie naar de opwaardering van de Nieuwe Bennebroekerweg. De verwachting is dat dit project is rond 2029 gereed is waarna de op dit moment geschade belangen verholpen zijn. Daarnaast heeft er een uitgebreid participatietraject plaatsgevonden om tot deze oplossing te komen. </text:p>
            <text:p text:style-name="common-al"/>
            <text:p text:style-name="tussenkopcur">
            <text:span text:style-name="nadrukvet">Voorbereiding en overleg</text:span>
          </text:p>
            <text:p text:style-name="common-al">Voor de totstandkoming van de verkeersmaatregelen in dit verkeersbesluit heeft een uitgebreid participatie en informatietraject plaatsgevonden. Dit traject is uitvoerig beschreven onder de kop ‘overwegingen en motivatie’. Om de rechtstreeks bij het verkeersbesluit betrokken belangen goed af te kunnen wegen verdient het de aanbeveling om, vooral bij complexe en omstreden maatregelen, een voorbereidingsprocedure te volgen. Hoewel de verschillende belangen wel zoveel mogelijk in beeld zijn wordt het voorgenomen verkeersbesluit vier weken ter inzage gelegd. Overleg met de Nationale Politie heeft plaatsgevonden in de Werkgroep Verkeer, waarin de door de korpschef gemachtigde medewerker verkeersadvisering, alsmede de Brandweer en Connexxion, vertegenwoordigd zijn. Op 26-04-2022 is dit besluit behandeld in de werkgroep. De leden van de Werkgroep gaan akkoord met de voorgestelde maatregelen.</text:p>
            <text:p text:style-name="common-al"/>
            <text:p text:style-name="tussenkopcur">
            <text:span text:style-name="nadrukvet">Publicatie</text:span>
          </text:p>
            <text:p text:style-name="common-al">Het besluit wordt gepubliceerd in het digitale Gemeenteblad van Haarlemmermeer. </text:p>
            <text:p text:style-name="common-al"/>
            <text:p text:style-name="tussenkopcur">
            <text:span text:style-name="nadrukvet">Besluiten</text:span>
          </text:p>
            <text:p text:style-name="common-al">In overeenstemming met de tekeningen met de nummers 010028.20220413.T02.01.02 en 010028.20220413.T02.02.02, die een onderdeel zijn van dit besluit, wordt besloten tot de volgende verkeersmaatregelen: </text:p>
            <text:p text:style-name="common-al"/>
            <text:p text:style-name="common-al">
            <text:span text:style-name="nadrukondlijn">Kruispunt Rijnlanderweg - </text:span>
            <text:span text:style-name="nadrukondlijn">Bennebroekerweg</text:span>
          </text:p>
            <text:list text:style-name="id1-3-2-1-1-98">
              <text:list-item text:style-override="id1-3-2-1-1-98-1">
                <text:number>1.</text:number>
                <text:p text:style-name="al">Het instellen van een verplichte rijrichting door het plaatsen van borden conform model D4 uit bijlage I van het Reglement Verkeersregels en Verkeerstekens (RVV) 1990, zodanig dat er uitsluitend rechtdoor mag worden gereden op de volgende locaties:</text:p>
              </text:list-item>
              <text:list-item text:style-override="id1-3-2-1-1-98-2">
                <text:number>a.</text:number>
                <text:p text:style-name="al">Op de Rijnlanderweg, vanuit beide richtingen, vlak voor het kruispunt met de Bennebroekerweg;</text:p>
              </text:list-item>
              <text:list-item text:style-override="id1-3-2-1-1-98-3">
                <text:number>b.</text:number>
                <text:p text:style-name="al">Op de Bennebroekerweg, vanuit beide richtingen, vlak voor het kruispunt met de Rijnlanderweg;</text:p>
              </text:list-item>
            </text:list>
            <text:p text:style-name="common-al"/>
            <text:list text:style-name="id1-3-2-1-1-100">
              <text:list-item text:style-override="id1-3-2-1-1-100-1">
                <text:number>2.</text:number>
                <text:p text:style-name="al">Het instellen van een rijstrookindeling en verplichte rijrichtingen op de Rijnlanderweg en de Bennebroekerweg vóór het kruispunt door het aanbrengen van markering conform artikel 78 van het RVV 1990;</text:p>
              </text:list-item>
            </text:list>
            <text:p text:style-name="common-al"/>
            <text:list text:style-name="id1-3-2-1-1-102">
              <text:list-item text:style-override="id1-3-2-1-1-102-1">
                <text:number>3.</text:number>
                <text:p text:style-name="al">Het instellen van een maximum snelheid van 50 km/u op alle vier takken van het kruispunt Rijnlanderweg – Bennebroekerweg vanaf ongeveer 150 meter vóór het kruispunt door het plaatsen van borden conform model A1 uit bijlage I van het RVV 1990 met opdruk 50;</text:p>
                <text:p text:style-name="al"/>
              </text:list-item>
              <text:list-item text:style-override="id1-3-2-1-1-102-2">
                <text:number/>
                <text:p text:style-name="al">
                <text:span text:style-name="nadrukondlijn">Kruispunt Rijnlanderweg – </text:span>
                <text:span text:style-name="nadrukondlijn">Imagination</text:span>
                <text:span text:style-name="nadrukondlijn"> Avenue</text:span>
              </text:p>
                <text:p text:style-name="al"/>
              </text:list-item>
              <text:list-item text:style-override="id1-3-2-1-1-102-3">
                <text:number/>
                <text:p text:style-name="al"/>
              </text:list-item>
              <text:list-item text:style-override="id1-3-2-1-1-102-4">
                <text:number>4.</text:number>
                <text:p text:style-name="al">Het instellen van een voorrangsregeling door het plaatsen van borden conform model B1 uit bijlage I van het RVV 1990 op de volgende locaties: </text:p>
              </text:list-item>
              <text:list-item text:style-override="id1-3-2-1-1-102-5">
                <text:number>c.</text:number>
                <text:p text:style-name="al">1x op de Imagination Avenue, vanuit het westen, vlak voor het kruispunt met de Rijnlanderweg, zodanig dat het verkeer dat op de Imagination Avenue rijdt voorrang krijgt ten opzichte van het verkeer dat op de Rijnlanderweg rijdt;</text:p>
              </text:list-item>
              <text:list-item text:style-override="id1-3-2-1-1-102-6">
                <text:number>d.</text:number>
                <text:p text:style-name="al">1x op de Imagination Avenue, vanuit het oosten, vlak voor het kruispunt met de Rijnlanderweg, zodanig dat het verkeer dat op de Imagination Avenue rijdt voorrang krijgt ten opzichte van het verkeer dat op de Rijnlanderweg rijdt;</text:p>
              </text:list-item>
              <text:list-item text:style-override="id1-3-2-1-1-102-7">
                <text:number/>
                <text:p text:style-name="al">NB. Dit kruispunt wordt met verkeerslichten geregeld waardoor bovengenoemde maatregelen gelden bij een in niet werking zijnde verkeersregelinstallatie. </text:p>
              </text:list-item>
            </text:list>
            <text:p text:style-name="common-al"/>
            <text:list text:style-name="id1-3-2-1-1-104">
              <text:list-item text:style-override="id1-3-2-1-1-104-1">
                <text:number>5.</text:number>
                <text:p text:style-name="al">Het instellen van een voorrangsregeling door het plaatsen van borden conform model B6 uit bijlage I van het RVV 1990 op de volgende locaties: </text:p>
              </text:list-item>
              <text:list-item text:style-override="id1-3-2-1-1-104-2">
                <text:number>a.</text:number>
                <text:p text:style-name="al">4x op de Rijnlanderweg vlak voor het kruispunt met de Imagination Avenue, zodanig dat het verkeer dat op Rijnlanderweg rijdt voorrang verleent aan het verkeer dat op de Imagination Avenue rijdt;</text:p>
              </text:list-item>
              <text:list-item text:style-override="id1-3-2-1-1-104-3">
                <text:number>b.</text:number>
                <text:p text:style-name="al">4x op het bromfietspad parallel aan de Rijnlanderweg vlak voor het kruispunt met de Imagination Avenue, zodanig dat het verkeer dat op het bromfietspad rijdt voorrang verleent aan het verkeer op de Imagination Avenue rijdt;</text:p>
              </text:list-item>
              <text:list-item text:style-override="id1-3-2-1-1-104-4">
                <text:number/>
                <text:p text:style-name="al">NB. Dit kruispunt wordt met verkeerslichten geregeld waardoor bovengenoemde maatregelen gelden bij een in niet werking zijnde verkeersregelinstallatie. </text:p>
              </text:list-item>
            </text:list>
            <text:p text:style-name="common-al"/>
            <text:list text:style-name="id1-3-2-1-1-106">
              <text:list-item text:style-override="id1-3-2-1-1-106-1">
                <text:number>6.</text:number>
                <text:p text:style-name="al">Het instellen van een verplichte rijrichting door het plaatsen van borden conform model D4 en D6 uit bijlage I van het RVV 1990, zodanig dat er uitsluitend rechtdoor mag worden gereden op de volgende locaties:</text:p>
              </text:list-item>
              <text:list-item text:style-override="id1-3-2-1-1-106-2">
                <text:number>a.</text:number>
                <text:p text:style-name="al">1x op de Rijnlanderweg, vanuit het zuiden, vlak voor het kruispunt met de Imagination Avenue (bord D4);</text:p>
              </text:list-item>
              <text:list-item text:style-override="id1-3-2-1-1-106-3">
                <text:number>b.</text:number>
                <text:p text:style-name="al">2x op de Rijnlanderweg, vanuit het noorden, vlak voor het kruispunt met de Imagination Avenue (bord D4);</text:p>
              </text:list-item>
              <text:list-item text:style-override="id1-3-2-1-1-106-4">
                <text:number>c.</text:number>
                <text:p text:style-name="al">4x op het bromfietspad parallel aan de Rijnlanderweg vlak voor het kruispunt met de Imagination Avenue (bord D4);</text:p>
              </text:list-item>
              <text:list-item text:style-override="id1-3-2-1-1-106-5">
                <text:number>d.</text:number>
                <text:p text:style-name="al">1x op de Imagination Avenue, vanuit het westen, vlak voor het kruispunt met de Rijnlanderweg (bord D4);</text:p>
              </text:list-item>
              <text:list-item text:style-override="id1-3-2-1-1-106-6">
                <text:number>e.</text:number>
                <text:p text:style-name="al">1x op de Rijnlanderweg, vanuit het zuiden, vlak voor het kruispunt met de Imagination Avenue (bord D6 (rechts));</text:p>
              </text:list-item>
              <text:list-item text:style-override="id1-3-2-1-1-106-7">
                <text:number>f.</text:number>
                <text:p text:style-name="al">1x op de Imagination Avenue, vanuit het oosten, vlak voor het kruispunt met de Rijnlanderweg (bord D6 (links));</text:p>
              </text:list-item>
            </text:list>
            <text:p text:style-name="common-al"/>
            <text:list text:style-name="id1-3-2-1-1-108">
              <text:list-item text:style-override="id1-3-2-1-1-108-1">
                <text:number>7.</text:number>
                <text:p text:style-name="al">Het aanduiden van een vrijliggend bromfietspad parallel aan de Rijnlanderweg door het plaatsen van borden conform model G12a uit bijlage I van het RVV 1990 op het bromfietspad ter hoogte van de oversteeklocaties over de Imagination Avenue;</text:p>
              </text:list-item>
            </text:list>
            <text:p text:style-name="common-al"/>
            <text:list text:style-name="id1-3-2-1-1-110">
              <text:list-item text:style-override="id1-3-2-1-1-110-1">
                <text:number>8.</text:number>
                <text:p text:style-name="al">Het aanduiden van een geslotenverklaring voor fietsen, bromfietsen en gehandicaptenvoertuigen door het plaatsen van borden conform model C15 uit bijlage I van het RVV 1990 op de Imagination Avenue, in beide richtingen, direct na het kruispunt met de Rijnlanderweg;</text:p>
              </text:list-item>
            </text:list>
            <text:p text:style-name="common-al"/>
            <text:list text:style-name="id1-3-2-1-1-112">
              <text:list-item text:style-override="id1-3-2-1-1-112-1">
                <text:number>9.</text:number>
                <text:p text:style-name="al">het instellen van een rijstrookindeling en verplichte rijrichtingen op de Rijnlanderweg en de Imagination Avenue vóór het kruispunt door het aanbrengen van markering artikel 78 van het RVV 1990;</text:p>
              </text:list-item>
            </text:list>
            <text:p text:style-name="common-al"/>
            <text:list text:style-name="id1-3-2-1-1-114">
              <text:list-item text:style-override="id1-3-2-1-1-114-1">
                <text:number>10.</text:number>
                <text:p text:style-name="al">Het aangeven van de richting aan welke zijde automobilisten de middengeleiders op de rijbaan dienen te passeren door het plaatsen van borden conform model D2 en D3 uit bijlage I van het RVV 1990 op de volgende locaties:</text:p>
              </text:list-item>
              <text:list-item text:style-override="id1-3-2-1-1-114-2">
                <text:number>a.</text:number>
                <text:p text:style-name="al">2x op de Rijnlanderweg, ter hoogte van de Imagination Avenue (borden D2);</text:p>
              </text:list-item>
              <text:list-item text:style-override="id1-3-2-1-1-114-3">
                <text:number>b.</text:number>
                <text:p text:style-name="al">2x op de Imagination Avenue, ter hoogte van de Rijnlanderweg (borden D3);</text:p>
              </text:list-item>
            </text:list>
            <text:p text:style-name="common-al"/>
            <text:list text:style-name="id1-3-2-1-1-116">
              <text:list-item text:style-override="id1-3-2-1-1-116-1">
                <text:number>11.</text:number>
                <text:p text:style-name="al">Dit besluit ter openbare kennis te brengen op 25-5-2022.</text:p>
              </text:list-item>
            </text:list>
            <text:p text:style-name="common-al"/>
            <text:p text:style-name="common-al"/>
            <text:p text:style-name="common-al">Burgemeester en Wethouders van Haarlemmermeer</text:p>
            <text:p text:style-name="common-al">namens dezen,</text:p>
            <text:p text:style-name="common-al">de gemeentesecretaris, </text:p>
            <text:p text:style-name="common-al">voor deze,</text:p>
            <text:p text:style-name="common-al">de teammanager Vakdisciplines,</text:p>
            <text:p text:style-name="common-al"/>
            <text:p text:style-name="common-al"/>
            <text:p text:style-name="common-al">J. Went</text:p>
            <text:p text:style-name="common-al"/>
            <text:p text:style-name="common-al"/>
            <text:p text:style-name="tussenkopcur">
            <text:span text:style-name="nadrukvet">Terinzagelegging</text:span>
          </text:p>
            <text:p text:style-name="common-al">Het voorgenomen besluit wordt gepubliceerd in het digitale Gemeenteblad van Haarlemmermeer (overheid.nl). Het besluit en de tekening waarop de maatregelen staan aangegeven, liggen gedurende vier weken vanaf de publicatiedatum voor een ieder na een telefonische afspraak ter inzage op werkdagen van 9.00 tot 17.00 uur in het Informatiecentrum van het raadhuis, Taurusavenue 100 Hoofddorp.</text:p>
            <text:p text:style-name="tussenkopcur">
            <text:span text:style-name="nadrukvet">Zienswijze</text:span>
          </text:p>
            <text:p text:style-name="last-al">Belanghebbenden kunnen binnen vier weken na publicatiedatum een zienswijze indienen bij: Burgemeester en wethouders van Haarlemmermeer, Cluster Beheer en Onderhoud, Postbus 250, 2130 AG Hoofddorp. De eventueel ingediende zienswijzen worden bij het definitieve verkeersbesluit meegewogen. Na publicatie van het definitieve verkeersbesluit is het mogelijk bezwaar te maken en een voorlopige voorziening aan te vrag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237954</text:span><text:line-break/><text:date style:data-style-name="dag" text:fixed="true" text:date-value="2022-05-25"/><text:line-break/><text:date style:data-style-name="jaar" text:fixed="true" text:date-value="2022-05-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37954</text:span><text:date style:data-style-name="nicedate" text:fixed="true" text:date-value="2022-05-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37954</text:span><text:date style:data-style-name="nicedate" text:fixed="true" text:date-value="2022-05-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4.4/xml/MC-DRP-OverigeWegverkeer-Web-ZM.xml</meta:user-defined>
    <meta:user-defined meta:name="OVERHEID.Gemeente/DC.creator">Haarlemmermeer</meta:user-defined>
    <meta:user-defined meta:name="OVERHEID.Informatietype/DC.type">officiële publicatie</meta:user-defined>
    <meta:user-defined meta:name="OVERHEIDop.Rubriek/DC.type">verkeersbesluit of -mededeling</meta:user-defined>
    <meta:user-defined meta:name="OVERHEID.Gemeente/DCTERMS.publisher">Haarlemmermeer</meta:user-defined>
    <meta:user-defined meta:name="OVERHEID.Gemeente/OVERHEID.authority">Haarlemmermeer</meta:user-defined>
    <meta:user-defined meta:name="OVERHEID.TaxonomieBeleidsagendaDecentraal/OVERHEID.category">Verkeer | Organisatie en beleid</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DCTERMS.alternative">Gemeente Haarlemmermeer - korte termijn maatregelen - Hoofddorp – Rijnlanderweg/Bennebroekerweg en Rijnlanderweg/Imagination Avenue</meta:user-defined>
    <meta:user-defined meta:name="OVERHEIDvb.referentienummer">X.2022.03451</meta:user-defined>
    <meta:user-defined meta:name="OVERHEIDop.verkeersbordcode">A1</meta:user-defined>
    <meta:user-defined meta:name="OVERHEIDop.verkeersbordcode">B1</meta:user-defined>
    <meta:user-defined meta:name="OVERHEIDop.verkeersbordcode">B6</meta:user-defined>
    <meta:user-defined meta:name="OVERHEIDop.verkeersbordcode">D4</meta:user-defined>
    <meta:user-defined meta:name="OVERHEIDop.verkeersbordcode">L5</meta:user-defined>
    <meta:user-defined meta:name="OVERHEIDop.verkeersbordcode">L11</meta:user-defined>
    <dc:language>nl</dc:language>
    <meta:user-defined meta:name="OVERHEIDop.locatietype/OVERHEIDop.gebiedsmarkering">Punt</meta:user-defined>
    <meta:user-defined meta:name="OVERHEIDop.locatietype/OVERHEIDop.gebiedsmarkering">Punt</meta:user-defined>
    <meta:user-defined meta:name="DC.title">Ontwerp verkeersbesluit – gemeente Haarlemmermeer – Hoofddorp – Rijnlanderweg/Bennebroekerweg en Rijnlanderweg/Imagination Avenue</meta:user-defined>
    <meta:user-defined meta:name="DCTERMS.W3CDTF/DCTERMS.available">2022-05-25</meta:user-defined>
    <meta:user-defined meta:name="OVERHEIDop.externeBijlage">Besluittekening 1|exb-2022-29819</meta:user-defined>
    <meta:user-defined meta:name="OVERHEIDop.externeBijlage">Besluittekening 2|exb-2022-29820</meta:user-defined>
    <meta:user-defined meta:name="DCTERMS.W3CDTF/OVERHEIDop.jaargang">2022</meta:user-defined>
    <meta:user-defined meta:name="OVERHEIDop.publicationIssue">237954</meta:user-defined>
    <meta:user-defined meta:name="OVERHEIDop.GmbID/DC.identifier">gmb-2022-237954</meta:user-defined>
    <meta:user-defined meta:name="OVERHEIDop.versieInformatie"/>
  </office:meta>
</office:document-meta>
</file>