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keninggppJokeSmithoevei29835b1b-6094-4db1-bdd8-ff2eda56bc7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keersbesluit voor een gehandicaptenparkeerplaats op kenteken aan Joke Smithoeve te Waddinxveen</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1. Aanleiding </text:span>
          </text:p>
            <text:p text:style-name="common-al">Op 14 januari 2022 is door een bewoner van Joke Smithoeve een verzoek ingediend om in de nabijheid van de woning een gehandicaptenparkeerplaats op kenteken te realiseren</text:p>
            <text:p text:style-name="common-al">
            <text:span text:style-name="nadrukvet">2. Vereiste verkeersbesluit</text:span>
          </text:p>
            <text:p text:style-name="common-al">Op grond van artikel 18, eerste lid onder d, van de Wegenverkeerswet 1994 is het college van burgemeester en wethouders bevoegd tot het nemen van verkeersbesluiten.</text:p>
            <text:p text:style-name="common-al">Op grond van de Mandaten- en volmachtenlijst 2019 heeft het college van burgemeester en wethouders de bevoegdheid tot het nemen van verkeersbesluiten gemandateerd aan de beleidsadviseur verkeer.</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3. Motivering</text:span>
          </text:p>
            <text:p text:style-name="common-al">Uit het oogpunt van het zoveel mogelijk waarborgen van de vrijheid van het verkeer, is het gewenst om op de Joke Smithoeve, links van de ingang van appartementencomplex Joke Smithoeve 1 t/m 25, over te gaan tot het realiseren van een gehandicaptenparkeer-plaats op kenteken, bestemd voor de aanvrager welke in het bezit is van een gehandicaptenparkeerkaart (als bestuurder). De aanvrager heeft geen parkeergelegenheid op eigen terrein. Gelet op de parkeerdruk in de nabijheid van de woning, kan redelijkerwijs geen vrije parkeerplaats binnen beperkte loopafstand worden gegarandeerd. Hiermee is de noodzaak van een dergelijke parkeerplaats aangetoond.</text:p>
            <text:p text:style-name="common-al">
            <text:span text:style-name="nadrukvet">4. Overleg</text:span>
          </text:p>
            <text:p text:style-name="common-al">Overeenkomstig artikel 24 van het Besluit Administratieve Bepalingen inzake het Wegverkeer heeft overleg plaatsgevonden met verkeersadviseur van Politie, eenheid Den Haag, Dienst operationele ondersteuning, afdeling infrastructuur. Hij bracht hierover een positief advies uit.</text:p>
            <text:p text:style-name="common-al">
            <text:span text:style-name="nadrukvet">5. Belangenafweging</text:span>
          </text:p>
            <text:p text:style-name="common-al">Op basis van de Inspraak- en communicatieverordening Waddinxveen, artikel 2, lid 3f is besloten af te zien van een uitgebreide voorbereidingsprocedure Awb. Eventuele zienswijzen die ingediend zouden worden, wegen niet op tegen het belang dat met dit besluit gemoeid is, nl. het waarborgen van de vrijheid van verkeer voor de aanvrager. Bovendien zijn de gevolgen voor omwonenden en overige weggebruikers zeer beperkt, omdat het gaat om een parkeerplaats die nu wordt gereserveerd voor een auto die altijd al in de straat werd geparkeerd.</text:p>
            <text:p text:style-name="common-al">Het verkeersbesluit met de bijhorende stukken kunt u inzien. Het verkeersbesluit wordt bekendgemaakt op<text:a xlink:href="http://www.officielebekendmakingen.nl" xlink:type="simple"> www.officielebekendmakingen.nl</text:a> en in het Hart van Holland op de gemeentepagina. Tegen het verkeersbesluit kunt u bezwaar maken. Ga daarvoor naar <text:a xlink:href="http://www.waddinxveen.nl/bezwaar" xlink:type="simple">www.waddinxveen.nl/bezwaar</text:a>.</text:p>
            <text:p text:style-name="common-al">
            <text:span text:style-name="nadrukvet">6. BESLUIT</text:span>
          </text:p>
            <text:p text:style-name="common-al">Het college van burgemeester en wethouders besluit om op grond van vorenstaande overwegingen het volgende verkeersbesluit te nemen:</text:p>
            <text:list text:style-name="id1-3-2-2-1-16">
              <text:list-item text:style-override="id1-3-2-2-1-16-1">
                <text:number>•</text:number>
                <text:p text:style-name="al">Het aanwijzen van een gehandicaptenparkeerplaats op de Joke Smithoeve, links van de ingang van appartementencomplex Joke Smithoeve 1 t/m 25, middels plaatsing van het bord E6 uit bijlage 1 van het RVV 1990 in combinatie met een onderbord met daarop het kenteken van de aanvrager.</text:p>
              </text:list-item>
            </text:list>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Waddinxveen, </text:span>
            <text:span text:style-name="datum">13 mei 2022 </text:span>
          </text:p>
          </text:section>
          <text:section text:name="ondertekening_id1-3-2-3-2">
            <text:p><text:span text:style-name="ondertekening_naam">
            <text:span text:style-name="voornaam">
              
            </text:span>
            <text:span text:style-name="achternaam"/>
          </text:span></text:p>
            <text:p><text:span text:style-name="functie">Namens burgemeester en wethouders van Waddinxveen,</text:span></text:p>
          </text:section>
          <text:section text:name="ondertekening_id1-3-2-3-3">
            <text:p><text:span text:style-name="functie">de beleidsadviseur verkeer,</text:span></text:p>
          </text:section>
          <text:section text:name="ondertekening_id1-3-2-3-4">
            <text:p><text:span text:style-name="functie">J. van Oostrum</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cur">Dit besluit is elektronisch ondertekend en daarom niet voorzien van een fysieke </text:span>
          <text:span text:style-name="nadrukcur">handtekening.</text:span>
        </text:p>
          <text:p text:style-name="bezwaarschrift_al">
          <text:span text:style-name="nadrukvet">N.B.</text:span>
        </text:p>
          <text:p text:style-name="bezwaarschrift_al">Ingevolge de Algemene wet bestuursrecht kan door iedere belanghebbende tegen dit besluit een bezwaarschrift, binnen zes weken na de datum van bekendmaking van dit besluit, worden ingediend.</text:p>
          <text:p text:style-name="bezwaarschrift_al">Dit bezwaarschrift dient gemotiveerd te zijn en worden ingediend bij het college van burgemeester en wethouders van de gemeente Waddinxveen, Postbus 400, 2740 AK Waddinxveen.</text:p>
          <text:p text:style-name="bezwaarschrift_al">Wanneer een bezwaarschrift is ingediend, kan de Voorzieningenrechter van de Rechtbank te Den Haag, sector Bestuursrecht, Prins Clauslaan 60, Postbus 20302, 2500 EH DEN HAAG, telefoonnummer 070-3813111, op een daartoe strekkend verzoek van de indiener van het bezwaarschrift, een voorlopige voorziening treffen, indien de onmiddellijke uitvoering van het besluit voor betrokkene onevenredig met zich meebrengt. </text:p>
          <text:p text:style-name="bezwaarschrift_al">Aan de indiening van laatstgenoemd verzoek zijn kosten verbonden. Nadere informatie kan worden verkregen bij de medewerker Juridisch Advies van de gemeente Waddinxveen, telefoonnummer 14 0182.</text:p>
          <text:p text:style-name="bezwaarschrift_al">U kunt ook digitaal uw beroep- en verzoekschrift indienen bij de genoemde rechtbank via http://loket.rechtspraak.nl/bestuursrecht. Daarvoor moet u wel beschikken over DigiD als uw elektronische handtekening. Op de genoemde website treft u de precieze voorwaarden aan.</text:p>
          <text:p text:style-name="bezwaarschrift_al">Van deze maatregel wordt op de gebruikelijke wijze een afkondiging gedaan.</text:p>
          <text:p text:style-name="bezwaarschrift_al">Een afschrift van dit besluit wordt verzonden aan:</text:p>
          <text:list text:style-name="id1-3-2-4-10">
            <text:list-item text:style-override="id1-3-2-4-10-1">
              <text:number>a.</text:number>
              <text:p text:style-name="al">de adviseur van Politie, eenheid Den Haag, Dienst operationele ondersteuning, afdeling infrastructuur;</text:p>
            </text:list-item>
            <text:list-item text:style-override="id1-3-2-4-10-2">
              <text:number>b.</text:number>
              <text:p text:style-name="al">cluster Communicatie ter publicatie.</text:p>
            </text:list-item>
          </text:list>
          <text:p text:style-name="bezwaarschrift_al">
          <draw:frame><draw:text-box><text:section text:name="plaatje_id1-3-2-4-11-1" text:style-name="plaatje">
            <text:p text:style-name="illustratie_id1-3-2-4-11-1-1"><draw:frame draw:style-name="illustratie_id1-3-2-4-11-1-1" text:anchor-type="paragraph" svg:width="150mm" svg:height="112.10000000000001mm"><draw:image xlink:href="Pictures/TekeninggppJokeSmithoevei29835b1b-6094-4db1-bdd8-ff2eda56bc7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235460</text:span><text:line-break/><text:date style:data-style-name="dag" text:fixed="true" text:date-value="2022-05-25"/><text:line-break/><text:date style:data-style-name="jaar" text:fixed="true" text:date-value="2022-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5460</text:span><text:date style:data-style-name="nicedate" text:fixed="true" text:date-value="2022-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5460</text:span><text:date style:data-style-name="nicedate" text:fixed="true" text:date-value="2022-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gehandicaptenparkeerplaats op kenteken - Joke Smithoeve te Waddinx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motorrijwiel, scooter, personenauto of bestelauto</meta:user-defined>
    <meta:user-defined meta:name="OVERHEIDvb.referentienummer">Z/22/101374-235698</meta:user-defined>
    <meta:user-defined meta:name="OVERHEIDop.verkeersbordcode">E6</meta:user-defined>
    <dc:language>nl</dc:language>
    <meta:user-defined meta:name="OVERHEIDop.locatietype/OVERHEIDop.gebiedsmarkering">Weg</meta:user-defined>
    <meta:user-defined meta:name="DC.title">Verkeersbesluit voor een gehandicaptenparkeerplaats op kenteken aan Joke Smithoeve te Waddinxveen</meta:user-defined>
    <meta:user-defined meta:name="DCTERMS.W3CDTF/DCTERMS.available">2022-05-25</meta:user-defined>
    <meta:user-defined meta:name="DCTERMS.W3CDTF/OVERHEIDop.jaargang">2022</meta:user-defined>
    <meta:user-defined meta:name="OVERHEIDop.publicationIssue">235460</meta:user-defined>
    <meta:user-defined meta:name="OVERHEIDop.GmbID/DC.identifier">gmb-2022-235460</meta:user-defined>
    <meta:user-defined meta:name="OVERHEIDop.versieInformatie"/>
  </office:meta>
</office:document-meta>
</file>