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TH-Jaarverslag 2019 en VTH-Jaarverslag 2020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>Het college van burgemeester en wethouders van de gemeente Heerenveen maakt bekend dat zij op 19 april 2022 heeft besloten om het VTH-Jaarverslag 2019 en het VTH-Jaarverslag 2020 vast te stellen. </text:p>
            <text:p text:style-name="al"/>
            <text:p text:style-name="al">
            <text:span text:style-name="nadrukvet">Rechtsmiddelen</text:span>
          </text:p>
            <text:p text:style-name="al">Tegen het besluit tot vaststelling van de jaarverslagen is geen bezwaar of beroep mogelijk.</text:p>
            <text:p text:style-name="al"/>
            <text:p text:style-name="al">
            <text:span text:style-name="nadrukvet">Bijlagen</text:span>
          </text:p>
            <text:p text:style-name="al">De jaarverslagen zijn als bijlagen opgenomen bij deze mededeling en liggen ook ter inzage. Voor het inzien van de jaarverslagen of nadere informatie, kunt u contact opnemen met de heer D. Alberts/D. Brouwer, telefoonnummer 14 0513.</text:p>
            <text:p text:style-name="al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33103</text:span><text:line-break/><text:date style:data-style-name="dag" text:fixed="true" text:date-value="2022-05-24"/><text:line-break/><text:date style:data-style-name="jaar" text:fixed="true" text:date-value="2022-05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33103</text:span><text:date style:data-style-name="nicedate" text:fixed="true" text:date-value="2022-05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33103</text:span><text:date style:data-style-name="nicedate" text:fixed="true" text:date-value="2022-05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4.3/xml/MC-DRP-OverigeInformatie-Web-CB.xml</meta:user-defined>
    <meta:user-defined meta:name="OVERHEID.Gemeente/DC.creator">Heerenveen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.TaxonomieBeleidsagendaDecentraal/OVERHEID.category">Bestuur | Organisatie en beleid</meta:user-defined>
    <dc:language>nl</dc:language>
    <meta:user-defined meta:name="OVERHEIDop.locatietype/OVERHEIDop.gebiedsmarkering">Gemeente</meta:user-defined>
    <meta:user-defined meta:name="DC.title">VTH-Jaarverslag 2019 en VTH-Jaarverslag 2020</meta:user-defined>
    <meta:user-defined meta:name="DCTERMS.W3CDTF/DCTERMS.available">2022-05-24</meta:user-defined>
    <meta:user-defined meta:name="OVERHEIDop.externeBijlage">VTH Jaarverslag 2020|exb-2022-29386</meta:user-defined>
    <meta:user-defined meta:name="OVERHEIDop.externeBijlage">Jaarverslag breed uitvoeringsprogramma 2020|exb-2022-29387</meta:user-defined>
    <meta:user-defined meta:name="OVERHEIDop.externeBijlage">Poster VTH-Jaarverslag 2020 |exb-2022-29388</meta:user-defined>
    <meta:user-defined meta:name="OVERHEIDop.externeBijlage">VTH Jaarverslag 2019 |exb-2022-29389</meta:user-defined>
    <meta:user-defined meta:name="DCTERMS.W3CDTF/OVERHEIDop.jaargang">2022</meta:user-defined>
    <meta:user-defined meta:name="OVERHEIDop.publicationIssue">233103</meta:user-defined>
    <meta:user-defined meta:name="OVERHEIDop.GmbID/DC.identifier">gmb-2022-233103</meta:user-defined>
    <meta:user-defined meta:name="OVERHEIDop.versieInformatie"/>
  </office:meta>
</office:document-meta>
</file>