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Keizersgracht 49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2 Parkeervakken , Koninginneweg 54, 27-5-2022,   stremmen, Keizersgracht 492, 27-5-2022, Locatie: Keizersgracht 492A</text:p>
            <text:p text:style-name="common-al">Looptijd :-- t/m 27-05-2022</text:p>
            <text:p text:style-name="common-al">Verzonden naar aanvrager op: 19-05-2022</text:p>
            <text:p text:style-name="common-al">Kenmerk gemeente: Z/22/20387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0387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72</text:span><text:line-break/><text:date style:data-style-name="dag" text:fixed="true" text:date-value="2022-05-24"/><text:line-break/><text:date style:data-style-name="jaar" text:fixed="true" text:date-value="2022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2272</text:span><text:date style:data-style-name="nicedate" text:fixed="true" text:date-value="2022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2272</text:span><text:date style:data-style-name="nicedate" text:fixed="true" text:date-value="2022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8725</meta:user-defined>
    <meta:user-defined meta:name="DCTERMS.abstract">2 Parkeervakken , Koninginneweg 54, 27-5-2022, stremmen, Keizersgracht 492, 27-5-2022, Keizersgracht 492A</meta:user-defined>
    <dc:language>nl</dc:language>
    <meta:user-defined meta:name="OVERHEIDop.locatietype/OVERHEIDop.gebiedsmarkering">Punt</meta:user-defined>
    <meta:user-defined meta:name="DC.title">Besluit apv vergunning Verleend Keizersgracht 492A</meta:user-defined>
    <meta:user-defined meta:name="DCTERMS.W3CDTF/DCTERMS.available">2022-05-24</meta:user-defined>
    <meta:user-defined meta:name="DCTERMS.W3CDTF/OVERHEIDop.jaargang">2022</meta:user-defined>
    <meta:user-defined meta:name="OVERHEIDop.publicationIssue">232272</meta:user-defined>
    <meta:user-defined meta:name="OVERHEIDop.GmbID/DC.identifier">gmb-2022-232272</meta:user-defined>
    <meta:user-defined meta:name="OVERHEIDop.versieInformatie"/>
  </office:meta>
</office:document-meta>
</file>