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Molenven, Vught’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Vught heeft op 17 mei 2022 het wijzigingsplan ‘Molenven, Vught’ gewijzigd vastgesteld. </text:p>
            <text:p text:style-name="common-al"/>
            <text:p text:style-name="common-al">
            <text:span text:style-name="nadrukvet">Wat is een wijzigingsplan?</text:span>
          </text:p>
            <text:p text:style-name="common-al">Een wijzigingsplan heeft dezelfde inhoud als een bestemmingsplan, maar doorloopt een andere procedure en voorziet in een kleine wijziging die in het bestemmingsplan – het moederplan - al mogelijk is als het college van B&amp;W hier toestemming voor geeft. Dit heet een wijzigingsbevoegdheid. In een bestemmingsplan en in dit geval het wijzigingsplan staat welke functies (‘bestemming’) grond heeft. Bijvoorbeeld wonen, natuur, recreatie of bedrijf. Ook regelt een wijzigingsplan of en zo ja wat men op die grond mag bouwen. Een wijzigingsplan wordt vastgesteld door het college.</text:p>
            <text:p text:style-name="common-al"/>
            <text:p text:style-name="common-al">
            <text:span text:style-name="nadrukvet">Waar gaat het wijzigingsplan ‘Molenven, Vught’ over?</text:span>
          </text:p>
            <text:p text:style-name="common-al">Het vaststellingsbesluit wijzigingsplan ‘Molenven, Vught’ gaat over wijzigen van de bestemming ‘Maatschappelijk’ naar de bestemming ‘Wonen’. Deze wijziging maakt het mogelijk om tien woningen te realiseren in het voormalige schoolgebouw en twee op het schoolplein.</text:p>
            <text:p text:style-name="common-al"/>
            <text:p text:style-name="common-al">
            <text:span text:style-name="nadrukvet">U kunt het vastgestelde wijzigingsplan bekijken</text:span>
          </text:p>
            <text:p text:style-name="common-al">U kunt van donderdag 26 mei 2022 tot en met woensdag 6 juli het vaststellingsbesluit van het wijzigingsplan met bijbehorende stukken bekijken:</text:p>
            <text:p text:style-name="common-al"/>
            <text:list text:style-name="id1-3-2-1-1-12">
              <text:list-item text:style-override="id1-3-2-1-1-12-1">
                <text:number>1.</text:number>
                <text:p text:style-name="al">Via internet (<text:a xlink:href="http://www.ruimtelijkeplannen.nl/" xlink:type="simple">www.ruimtelijkeplannen.nl</text:a> onder ID-nummer NL.IMRO.0865.vghWPMolenven-VG01;</text:p>
              </text:list-item>
              <text:list-item text:style-override="id1-3-2-1-1-12-2">
                <text:number>2.</text:number>
                <text:p text:style-name="al">Bij de Ontvangst- en informatiebalie van het gemeentekantoor, Secretaris van Rooijstraat 1 in Vught. </text:p>
              </text:list-item>
            </text:list>
            <text:p text:style-name="common-al">Tegen betaling kunt u afschriften krijgen van de stukken die ter inzage liggen.</text:p>
            <text:p text:style-name="common-al"/>
            <text:p text:style-name="common-al">
            <text:span text:style-name="nadrukvet">Hoe kunt u reageren op het vaststellingsbesluit van het wijzigingsplan?</text:span>
          </text:p>
            <text:p text:style-name="common-al">Tegen het besluit van het college van burgemeester en wethouders kan een belanghebbende beroep instellen. De beroepstermijn start op vrijdag 27 mei 2022 en loopt tot en met donderdag 7 juli 2022. Een beroepschrift dient u in bij de Afdeling bestuursrechtspraak van de Raad van State, Postbus 20019, 2500 EA Den Haag. In het beroepschrift staan in ieder geval: uw naam, adres en uw contactgegevens, de datum, een omschrijving van het besluit waartegen het beroep is gericht (inclusief het ID-nummer, zoals hierboven vermeld), de redenen van het beroep en uw handtekening.</text:p>
            <text:p text:style-name="common-al"/>
            <text:p text:style-name="common-al">
            <text:span text:style-name="nadrukvet">Inwerkingtreding</text:span>
          </text:p>
            <text:p text:style-name="common-al">Het besluit tot vaststelling van het wijzigingsplan treedt in werking op vrijdag 8 juli 2022. Indien binnen de beroepstermijn een verzoek om voorlopige voorziening is ingediend, treedt het besluit tot vaststelling niet in werking voordat op dat verzoek is beslist.</text:p>
            <text:p text:style-name="common-al"/>
            <text:p text:style-name="common-al">
            <text:span text:style-name="nadrukvet">Voorlopige voorziening</text:span>
          </text:p>
            <text:p text:style-name="common-al">Als u beroep instelt, blijft het besluit geldig totdat de Raad van State over uw beroep heeft beslist. Misschien kunt of wilt u die beslissing over uw beroep niet afwachten. Dan kunt u de voorzitter van de Afdeling bestuursrechtspraak van de Raad van State vragen om een voorlopige voorziening of schorsing. U moet dan wel een beroepschrift hebben ingediend. </text:p>
            <text:p text:style-name="common-al"/>
            <text:p text:style-name="common-al">
            <text:span text:style-name="nadrukvet">Hebt u nog vragen?</text:span>
          </text:p>
            <text:p text:style-name="last-al">Hebt u nog vragen over deze publicatie? Neem dan contact op met de afdeling Ontwikkeling, telefoonnummer 073-65806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31730</text:span><text:line-break/><text:date style:data-style-name="dag" text:fixed="true" text:date-value="2022-05-25"/><text:line-break/><text:date style:data-style-name="jaar" text:fixed="true" text:date-value="2022-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1730</text:span><text:date style:data-style-name="nicedate" text:fixed="true" text:date-value="2022-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1730</text:span><text:date style:data-style-name="nicedate" text:fixed="true" text:date-value="2022-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Vught</meta:user-defined>
    <meta:user-defined meta:name="OVERHEID.Informatietype/DC.type">officiële publicatie</meta:user-defined>
    <meta:user-defined meta:name="OVERHEIDop.Rubriek/DC.type">ruimtelijk plan of omgevingsdocument</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Ruimtelijkplan/OVERHEIDop.bekendmakingBetreffendePlan">NL.IMRO.0865.vghWPMolenven-VG01</meta:user-defined>
    <meta:user-defined meta:name="OVERHEIDop.Plansoort/OVERHEIDop.plansoort">bestemmings- of omgevingsplan</meta:user-defined>
    <dc:language>nl</dc:language>
    <meta:user-defined meta:name="OVERHEIDop.locatietype/OVERHEIDop.gebiedsmarkering">Gemeente</meta:user-defined>
    <meta:user-defined meta:name="DC.title">WIJZIGINGSPLAN ‘Molenven, Vught’</meta:user-defined>
    <meta:user-defined meta:name="DCTERMS.W3CDTF/DCTERMS.available">2022-05-25</meta:user-defined>
    <meta:user-defined meta:name="OVERHEIDop.externeBijlage">Molenven|exb-2022-29235</meta:user-defined>
    <meta:user-defined meta:name="OVERHEIDop.externeBijlage">Molenven|exb-2022-29236</meta:user-defined>
    <meta:user-defined meta:name="OVERHEIDop.externeBijlage">Molenven|exb-2022-29237</meta:user-defined>
    <meta:user-defined meta:name="OVERHEIDop.externeBijlage">Molenven|exb-2022-29238</meta:user-defined>
    <meta:user-defined meta:name="OVERHEIDop.externeBijlage">Molenven|exb-2022-29239</meta:user-defined>
    <meta:user-defined meta:name="OVERHEIDop.externeBijlage">Molenven|exb-2022-29240</meta:user-defined>
    <meta:user-defined meta:name="OVERHEIDop.externeBijlage">Molenven|exb-2022-29241</meta:user-defined>
    <meta:user-defined meta:name="OVERHEIDop.externeBijlage">Molenven|exb-2022-29242</meta:user-defined>
    <meta:user-defined meta:name="OVERHEIDop.externeBijlage">Molenven|exb-2022-29243</meta:user-defined>
    <meta:user-defined meta:name="OVERHEIDop.externeBijlage">Molenven|exb-2022-29244</meta:user-defined>
    <meta:user-defined meta:name="OVERHEIDop.externeBijlage">Molenven|exb-2022-29245</meta:user-defined>
    <meta:user-defined meta:name="OVERHEIDop.externeBijlage">Molenven|exb-2022-29246</meta:user-defined>
    <meta:user-defined meta:name="OVERHEIDop.externeBijlage">Molenven|exb-2022-29247</meta:user-defined>
    <meta:user-defined meta:name="OVERHEIDop.externeBijlage">Molenven|exb-2022-29248</meta:user-defined>
    <meta:user-defined meta:name="OVERHEIDop.externeBijlage">Molenven|exb-2022-29249</meta:user-defined>
    <meta:user-defined meta:name="OVERHEIDop.externeBijlage">Molenven|exb-2022-29250</meta:user-defined>
    <meta:user-defined meta:name="OVERHEIDop.externeBijlage">Molenven|exb-2022-29251</meta:user-defined>
    <meta:user-defined meta:name="DCTERMS.W3CDTF/OVERHEIDop.jaargang">2022</meta:user-defined>
    <meta:user-defined meta:name="OVERHEIDop.publicationIssue">231730</meta:user-defined>
    <meta:user-defined meta:name="OVERHEIDop.GmbID/DC.identifier">gmb-2022-231730</meta:user-defined>
    <meta:user-defined meta:name="OVERHEIDop.versieInformatie"/>
  </office:meta>
</office:document-meta>
</file>