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Essenburgstraat 121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Essenburgstraat 121A, 3022MH, realiseren van een dakterras (aanvraagdatum 12-05-2022, dossiernummer OMV.22.05.00114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30747</text:span><text:line-break/><text:date style:data-style-name="dag" text:fixed="true" text:date-value="2022-05-23"/><text:line-break/><text:date style:data-style-name="jaar" text:fixed="true" text:date-value="2022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0747</text:span><text:date style:data-style-name="nicedate" text:fixed="true" text:date-value="2022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0747</text:span><text:date style:data-style-name="nicedate" text:fixed="true" text:date-value="2022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Essenburgstraat 121A</meta:user-defined>
    <meta:user-defined meta:name="DCTERMS.W3CDTF/DCTERMS.available">2022-05-23</meta:user-defined>
    <meta:user-defined meta:name="DCTERMS.W3CDTF/OVERHEIDop.jaargang">2022</meta:user-defined>
    <meta:user-defined meta:name="OVERHEIDop.publicationIssue">230747</meta:user-defined>
    <meta:user-defined meta:name="OVERHEIDop.GmbID/DC.identifier">gmb-2022-230747</meta:user-defined>
    <meta:user-defined meta:name="OVERHEIDop.versieInformatie"/>
  </office:meta>
</office:document-meta>
</file>