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PRINS BERNHARDWEG 75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het perceel Prins Bernhardweg 75 te Oranjewoud (19 mei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30499</text:span><text:line-break/><text:date style:data-style-name="dag" text:fixed="true" text:date-value="2022-05-23"/><text:line-break/><text:date style:data-style-name="jaar" text:fixed="true" text:date-value="2022-05-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30499</text:span><text:date style:data-style-name="nicedate" text:fixed="true" text:date-value="2022-05-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30499</text:span><text:date style:data-style-name="nicedate" text:fixed="true" text:date-value="2022-05-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EN VERANDEREN VAN EEN WONING, PRINS BERNHARDWEG 75 HEERENVEEN</meta:user-defined>
    <meta:user-defined meta:name="DCTERMS.W3CDTF/DCTERMS.available">2022-05-23</meta:user-defined>
    <meta:user-defined meta:name="DCTERMS.W3CDTF/OVERHEIDop.jaargang">2022</meta:user-defined>
    <meta:user-defined meta:name="OVERHEIDop.publicationIssue">230499</meta:user-defined>
    <meta:user-defined meta:name="OVERHEIDop.GmbID/DC.identifier">gmb-2022-230499</meta:user-defined>
    <meta:user-defined meta:name="OVERHEIDop.versieInformatie"/>
  </office:meta>
</office:document-meta>
</file>