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3 BEDRIJFSVERZAMELGEBOUWEN (WIJZIGING OP EEN VERLEENDE VERGUNNING) SPIKERBOOR 28 1 TOT EN MET 28 50 (DOORLOPEND)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3 bedrijfsverzamelgebouwen (wijziging op een verleende vergunning) Spikerboor 28 1 tot en met 28 50 (doorlopend) te Akkrum (19 me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0282</text:span><text:line-break/><text:date style:data-style-name="dag" text:fixed="true" text:date-value="2022-05-23"/><text:line-break/><text:date style:data-style-name="jaar" text:fixed="true" text:date-value="2022-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0282</text:span><text:date style:data-style-name="nicedate" text:fixed="true" text:date-value="2022-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0282</text:span><text:date style:data-style-name="nicedate" text:fixed="true" text:date-value="2022-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Punt</meta:user-defined>
    <meta:user-defined meta:name="OVERHEIDop.locatietype/OVERHEIDop.gebiedsmarkering">Punt</meta:user-defined>
    <meta:user-defined meta:name="DC.title">VERLENING OMGEVINGSVERGUNNING, VERANDEREN VAN 3 BEDRIJFSVERZAMELGEBOUWEN (WIJZIGING OP EEN VERLEENDE VERGUNNING) SPIKERBOOR 28 1 TOT EN MET 28 50 (DOORLOPEND) AKKRUM</meta:user-defined>
    <meta:user-defined meta:name="DCTERMS.W3CDTF/DCTERMS.available">2022-05-23</meta:user-defined>
    <meta:user-defined meta:name="DCTERMS.W3CDTF/OVERHEIDop.jaargang">2022</meta:user-defined>
    <meta:user-defined meta:name="OVERHEIDop.publicationIssue">230282</meta:user-defined>
    <meta:user-defined meta:name="OVERHEIDop.GmbID/DC.identifier">gmb-2022-230282</meta:user-defined>
    <meta:user-defined meta:name="OVERHEIDop.versieInformatie"/>
  </office:meta>
</office:document-meta>
</file>