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Meeuwenlaan 95D 1021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Meeuwenlaan 95D 1021HW Amsterdam</text:p>
            <text:p text:style-name="common-al">Omschrijving: het gebruik van het gebouw in strijd met het bestemmingsplan vanwege de huisvesting van meer dan één huishouden door de omzetting van1 zelfstandige woonruimte naar 4 onzelfstandige woonruimten</text:p>
            <text:p text:style-name="common-al">Besluit: verleend</text:p>
            <text:p text:style-name="common-al">Verzonden naar aanvrager op: 17-05-2022</text:p>
            <text:p text:style-name="common-al">Zaaknummer: Z2022-N001250</text:p>
            <text:p text:style-name="common-al">OLO nummer: 6954423</text:p>
            <text:p text:style-name="common-al">Het besluit en bijbehorende stukken kunt u per e-mail ontvangen. Stuur een verzoek naar <text:a xlink:href="mailto:wabovergunningensdn@amsterdam.nl?Subject=Dossiernummer Z2022-N001250" xlink:type="simple">wabovergunningensdn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6881</text:span><text:line-break/><text:date style:data-style-name="dag" text:fixed="true" text:date-value="2022-05-19"/><text:line-break/><text:date style:data-style-name="jaar" text:fixed="true" text:date-value="2022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6881</text:span><text:date style:data-style-name="nicedate" text:fixed="true" text:date-value="2022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6881</text:span><text:date style:data-style-name="nicedate" text:fixed="true" text:date-value="2022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2-N001250</meta:user-defined>
    <meta:user-defined meta:name="DCTERMS.abstract">het gebruik van een gebouw in strijd met het bestemmingsplan vanwege de huisvesting van meer dan één huishouden</meta:user-defined>
    <dc:language>nl</dc:language>
    <meta:user-defined meta:name="OVERHEIDop.locatietype/OVERHEIDop.gebiedsmarkering">Punt</meta:user-defined>
    <meta:user-defined meta:name="DC.title">Besluit omgevingsvergunning reguliere procedure Meeuwenlaan 95D 1021HW Amsterdam</meta:user-defined>
    <meta:user-defined meta:name="DCTERMS.W3CDTF/DCTERMS.available">2022-05-19</meta:user-defined>
    <meta:user-defined meta:name="DCTERMS.W3CDTF/OVERHEIDop.jaargang">2022</meta:user-defined>
    <meta:user-defined meta:name="OVERHEIDop.publicationIssue">226881</meta:user-defined>
    <meta:user-defined meta:name="OVERHEIDop.GmbID/DC.identifier">gmb-2022-226881</meta:user-defined>
    <meta:user-defined meta:name="OVERHEIDop.versieInformatie"/>
  </office:meta>
</office:document-meta>
</file>