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Woonbestemming Buorfinne 3, 7 en 9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woensdag 6 juli 2022 ligt het ontwerpbestemmingsplan ‘Woonbestemming Buorfinne 3, 7 en 9 Anjum’ ter inzage.</text:p>
            <text:p text:style-name="common-al">Buorfinne 3, 7 en 9 in Anjum zijn drie vrijstaande woningen. Oorspronkelijk zijn ze bestemd als woon-/werklocatie, maar tegenwoordig zijn ze alleen in gebruik als woning. Een woonbestemming past daar beter bij dan de bedrijfsbestemming die ze nog steeds hebben. Dit nieuwe bestemmingsplan voorziet in zo’n woonbestemming. </text:p>
            <text:p text:style-name="common-al">
            <text:span text:style-name="nadrukvet">Het ontwerpbestemmingsplan inzien</text:span>
          </text:p>
            <text:p text:style-name="common-al">U kunt het bestemmingsplan tot en met woensdag 6 juli 2022 bekijken in het gemeentehuis aan de Koningstraat 13 te Dokkum. U kunt daarvoor telefonisch een afspraak maken, via telefoonnummer (0519) 29 88 88.</text:p>
            <text:p text:style-name="common-al">U kunt het bestemmingsplan ook bekijken op <text:a xlink:href="http://www.ruimtelijkeplannen.nl" xlink:type="simple">www.ruimtelijkeplannen.nl</text:a> (NL.IMRO.1970.BpAjBuorfinne379-ON01).</text:p>
            <text:p text:style-name="common-al">
            <text:span text:style-name="nadrukvet">Wilt u reageren?</text:span>
          </text:p>
            <text:p text:style-name="common-al">U kunt uw zienswijze tot en met woensdag 6 juli 2022 schriftelijk indienen bij de gemeenteraad, postbus 13, 9290 AA Kollum. Ook kunt u mondeling reageren. Daarvoor moet u een afspraak maken met het team Romte.</text:p>
            <text:p text:style-name="common-al">
            <text:span text:style-name="nadrukvet">Heeft u vragen?</text:span>
          </text:p>
            <text:p text:style-name="common-al">Neem dan contact op met het team Romte, via telefoonnummer (0519) 29 88 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5178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517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517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3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AjBuorfinne379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Woonbestemming Buorfinne 3, 7 en 9 Anjum</meta:user-defined>
    <meta:user-defined meta:name="DCTERMS.W3CDTF/DCTERMS.available">2022-05-25</meta:user-defined>
    <meta:user-defined meta:name="DCTERMS.W3CDTF/OVERHEIDop.jaargang">2022</meta:user-defined>
    <meta:user-defined meta:name="OVERHEIDop.publicationIssue">225178</meta:user-defined>
    <meta:user-defined meta:name="OVERHEIDop.GmbID/DC.identifier">gmb-2022-225178</meta:user-defined>
    <meta:user-defined meta:name="OVERHEIDop.versieInformatie"/>
  </office:meta>
</office:document-meta>
</file>