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Bekendmaking Verkeersbesluiten van tijdelijke a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Terneuzen maken bekend dat in de periode can 25 t/m 27 mei 2022 in diverse kernen, verkeersbesluiten van tijdelijke aard gelden. De volgende stratenen pleinen worden geheel of gedeeltelijk afgesloten voor alle verkeer tijdens de volgende evenementen. </text:p>
            <text:p text:style-name="common-al">
            <text:span text:style-name="nadrukvet">De Geuzenfeesten van 25 t/m 27 mei in Biervliet </text:span>
          </text:p>
            <text:p text:style-name="common-al">de Markt en de toegansgwegen naar de Markt: Burg. Maarleveldstraat (vanaf de Hoogstraat tot aan de Markt), Havenstraat (vanaf I.C. van de Lindestraat tot aan de Markt), Noordstraat (vanaf de Kerkstraat tot aan de Markt) en de Braakmanlaan (vanaf de Ter Wallestraat tot aande Markt)</text:p>
            <text:p text:style-name="common-al">
            <text:span text:style-name="nadrukvet">Het Old Timerfestival op 26 mei in Axel</text:span>
          </text:p>
            <text:p text:style-name="common-al">Szydlowskiplein, Nassaustraat (het gedeelte tussen de Buitenweg en de Evertsenlaan), Gentsevaartstraat, Tuinstraat, Noordstraat, Passage, Kerkstraat, Zeestraat (gedeelte vanaf Zeestraat 15 tot aan de Weststraat), Weststraat (gedeelte tussen de Kerkdreef en de Markt).en de Markt.</text:p>
            <text:p text:style-name="common-al">
            <text:span text:style-name="nadrukvet">Terneuzen Speelstad op 27 mei in Terneuzen</text:span>
          </text:p>
            <text:p text:style-name="common-al">De Markt en het Stadhuisplein </text:p>
            <text:p text:style-name="common-al">Deze maatregelen zullen worden aangegeven door plaatsing van borden overeenkomstig model C1 van bijlage 1 van het Reglement Verkeersregels en Verkeerstekens 1990 en verwijzingsborden;</text:p>
            <text:p text:style-name="common-al">De afsluitingen geschieden door plaatsing van borden overeenkomstig bijlage 1 van het Reglement Verkeersregels en Verkeerstekens 1990.</text:p>
            <text:p text:style-name="common-al"/>
            <text:p text:style-name="common-al">Terneuzen, 18 mei 2022</text:p>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G. (Jan) Princen, gemeentesecretaris</text:p>
                    <text:p text:style-name="table_al">H.J.A. (Erik) van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224757</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4757</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4757</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4.4/xml/MC-DRP-OverigeBvAS-Web-ZM.xml</meta:user-defined>
    <meta:user-defined meta:name="OVERHEID.Gemeente/DC.creator">Terneuzen</meta:user-defined>
    <meta:user-defined meta:name="OVERHEID.Informatietype/DC.type">officiële publicatie</meta:user-defined>
    <meta:user-defined meta:name="OVERHEIDop.Rubriek/DC.type">ander besluit van algemene strekking</meta:user-defined>
    <meta:user-defined meta:name="OVERHEID.Gemeente/DCTERMS.publisher">Terneuzen</meta:user-defined>
    <meta:user-defined meta:name="OVERHEID.Gemeente/OVERHEID.authority">Terneuzen</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erkeersbesluiten van tijdelijke aard</meta:user-defined>
    <meta:user-defined meta:name="DCTERMS.W3CDTF/DCTERMS.available">2022-05-18</meta:user-defined>
    <meta:user-defined meta:name="DCTERMS.W3CDTF/OVERHEIDop.jaargang">2022</meta:user-defined>
    <meta:user-defined meta:name="OVERHEIDop.publicationIssue">224757</meta:user-defined>
    <meta:user-defined meta:name="OVERHEIDop.GmbID/DC.identifier">gmb-2022-224757</meta:user-defined>
    <meta:user-defined meta:name="OVERHEIDop.versieInformatie"/>
  </office:meta>
</office:document-meta>
</file>