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Vossenberg 3b, Mariaho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arbeek maken ingevolge artikel 3.9a van de Wet ruimtelijke ordening het volgende bekend.</text:p>
            <text:p text:style-name="common-al">Thans ligt als ontwerp gereed het wijzigingsplan Vossenberg 3b, Mariahout. Dit ontwerpwijzigingsplan voorziet in het wijzigen van de bestemming van het ter plekke gevestigde (beëindigde) nertsenbedrijf van “Agrarisch bedrijf” naar “Wonen”, waarbij maximaal 500 m2 aan vrijstaande bijgebouwen wordt toegestaan. Een en ander conform de in artikel 4.7.5 genoemde wijzigingsbepaling van het bestemmingsplan Buitengebied.</text:p>
            <text:p text:style-name="common-al">Het ontwerpwijzigingsplan Vossenberg 3b, Mariahout met de bijbehorende stukken ligt van vrijdag 20 mei 2022 tot en met donderdag 30 juni 2022 voor iedereen ter inzage bij de Informatiebalie in het gemeentehuis Laarbeek in Beek en Donk en is tevens digitaal raadpleegbaar via de gemeentelijke website (www.laarbeek.nl &gt; bestemmingsplannen) of de landelijke website voor ruimtelijke plannen (www.ruimtelijkeplannen.nl &gt; IDN nummer: NL.IMRO.1659.BPWBGVossenberg3b-ON01).</text:p>
            <text:p text:style-name="common-al">Omdat het kostenverhaal anderszins is verzekerd, is er geen exploitatieplan opgesteld.</text:p>
            <text:p text:style-name="common-al">Gedurende de termijn van ter inzage ligging kan iedereen een schriftelijke of mondelinge zienswijze over het ontwerpwijzigingsplan kenbaar maken. Er moet gemotiveerd aangegeven worden op welke onderdelen van het ontwerpwijzigingsplan de zienswijze betrekking heeft.</text:p>
            <text:p text:style-name="common-al">Schriftelijke zienwijzen moeten worden gericht aan het college van burgemeester en wethouders van Laarbeek, Postbus 190, 5740 AD Beek en Donk. Voor het indienen van een mondelinge zienswijze kunt u contact opnemen met het team Ontwikkeling. Van de mondelinge zienswijze wordt een verslag gemaak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223986</text:span><text:line-break/><text:date style:data-style-name="dag" text:fixed="true" text:date-value="2022-05-19"/><text:line-break/><text:date style:data-style-name="jaar" text:fixed="true" text:date-value="2022-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3986</text:span><text:date style:data-style-name="nicedate" text:fixed="true" text:date-value="2022-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3986</text:span><text:date style:data-style-name="nicedate" text:fixed="true" text:date-value="2022-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Laarbeek</meta:user-defined>
    <meta:user-defined meta:name="OVERHEID.Informatietype/DC.type">officiële publicatie</meta:user-defined>
    <meta:user-defined meta:name="OVERHEIDop.Rubriek/DC.type">ruimtelijk plan of omgevingsdocument</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Ruimtelijkplan/OVERHEIDop.bekendmakingBetreffendePlan">NL.IMRO.1659.BPWBGVossenberg3b-ON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Vossenberg 3b, Mariahout</meta:user-defined>
    <meta:user-defined meta:name="DCTERMS.W3CDTF/DCTERMS.available">2022-05-19</meta:user-defined>
    <meta:user-defined meta:name="DCTERMS.W3CDTF/OVERHEIDop.jaargang">2022</meta:user-defined>
    <meta:user-defined meta:name="OVERHEIDop.publicationIssue">223986</meta:user-defined>
    <meta:user-defined meta:name="OVERHEIDop.GmbID/DC.identifier">gmb-2022-223986</meta:user-defined>
    <meta:user-defined meta:name="OVERHEIDop.versieInformatie"/>
  </office:meta>
</office:document-meta>
</file>