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realiseren van een dakterras, Agnes van Leeuwenberchstraat 4 BS te Utrecht,  HZ_WABO-22-052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gnes van Leeuwenberchstraat 4 BS te Utrecht</text:p>
            <text:p text:style-name="common-al">HZ_WABO-22-05232</text:p>
            <text:p text:style-name="common-al">Toelichting: het realiseren van een dakterras</text:p>
            <text:p text:style-name="common-al">Datum besluit: 13 mei 2022</text:p>
            <text:p text:style-name="common-al">Startdatum bezwaartermijn: 14 mei 2022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3649</text:span><text:line-break/><text:date style:data-style-name="dag" text:fixed="true" text:date-value="2022-05-18"/><text:line-break/><text:date style:data-style-name="jaar" text:fixed="true" text:date-value="2022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3649</text:span><text:date style:data-style-name="nicedate" text:fixed="true" text:date-value="2022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23649</text:span><text:date style:data-style-name="nicedate" text:fixed="true" text:date-value="2022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realiseren van een dakterras, Agnes van Leeuwenberchstraat 4 BS te Utrecht,  HZ_WABO-22-05232</meta:user-defined>
    <meta:user-defined meta:name="DCTERMS.W3CDTF/DCTERMS.available">2022-05-18</meta:user-defined>
    <meta:user-defined meta:name="DCTERMS.W3CDTF/OVERHEIDop.jaargang">2022</meta:user-defined>
    <meta:user-defined meta:name="OVERHEIDop.externeBijlage">Aanvraagdocument  publiceerbaar-A|exb-2022-28179</meta:user-defined>
    <meta:user-defined meta:name="OVERHEIDop.externeBijlage">besluit omgevingsvergunning publiceerbaar|exb-2022-28180</meta:user-defined>
    <meta:user-defined meta:name="OVERHEIDop.publicationIssue">223649</meta:user-defined>
    <meta:user-defined meta:name="OVERHEIDop.GmbID/DC.identifier">gmb-2022-223649</meta:user-defined>
    <meta:user-defined meta:name="OVERHEIDop.versieInformatie"/>
  </office:meta>
</office:document-meta>
</file>