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Tweede Jacob van Campenstraat 134-H 1073X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Tweede Jacob van Campenstraat 134-H 1073XZ Amsterdam</text:p>
            <text:p text:style-name="common-al">Omschrijving: realiseren van een kelder en een aanbouw aan de achterzijde ten behoeve van de bestaande woning op de begane grond en eerste verdieping</text:p>
            <text:p text:style-name="common-al">Verzonden naar aanvrager op: 16-05-2022</text:p>
            <text:p text:style-name="common-al">Zaaknummer: Z2022-Z000930</text:p>
            <text:p text:style-name="common-al">OLO nummer: 6739917</text:p>
            <text:p text:style-name="last-al">Door dit besluit is de beslistermijn met 6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3256</text:span><text:line-break/><text:date style:data-style-name="dag" text:fixed="true" text:date-value="2022-05-18"/><text:line-break/><text:date style:data-style-name="jaar" text:fixed="true" text:date-value="2022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23256</text:span><text:date style:data-style-name="nicedate" text:fixed="true" text:date-value="2022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23256</text:span><text:date style:data-style-name="nicedate" text:fixed="true" text:date-value="2022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36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2-Z000930</meta:user-defined>
    <meta:user-defined meta:name="DCTERMS.abstract">realiseren van een kelder en een aanbouw aan de achterzijde ten behoeve van de bestaande woning op de begane grond en 1e verdieping</meta:user-defined>
    <dc:language>nl</dc:language>
    <meta:user-defined meta:name="OVERHEIDop.locatietype/OVERHEIDop.gebiedsmarkering">Punt</meta:user-defined>
    <meta:user-defined meta:name="DC.title">Verlenging beslistermijn omgevingsvergunning Tweede Jacob van Campenstraat 134-H 1073XZ Amsterdam</meta:user-defined>
    <meta:user-defined meta:name="DCTERMS.W3CDTF/DCTERMS.available">2022-05-18</meta:user-defined>
    <meta:user-defined meta:name="DCTERMS.W3CDTF/OVERHEIDop.jaargang">2022</meta:user-defined>
    <meta:user-defined meta:name="OVERHEIDop.publicationIssue">223256</meta:user-defined>
    <meta:user-defined meta:name="OVERHEIDop.GmbID/DC.identifier">gmb-2022-223256</meta:user-defined>
    <meta:user-defined meta:name="OVERHEIDop.versieInformatie"/>
  </office:meta>
</office:document-meta>
</file>