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DAM MET DUIKER CONSTRUCTIE, DUITSLANDDREEF HOEK DUITSLANDDREEF-DENEMARKENDREEF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dam met duiker constructie op het perceel Duitslanddreef, hoek Duitslanddreef - Denemarkendreef, Heerenveen  (03-05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8892</text:span><text:line-break/><text:date style:data-style-name="dag" text:fixed="true" text:date-value="2022-05-16"/><text:line-break/><text:date style:data-style-name="jaar" text:fixed="true" text:date-value="2022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8892</text:span><text:date style:data-style-name="nicedate" text:fixed="true" text:date-value="2022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8892</text:span><text:date style:data-style-name="nicedate" text:fixed="true" text:date-value="2022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BOUWEN VAN EEN DAM MET DUIKER CONSTRUCTIE, DUITSLANDDREEF HOEK DUITSLANDDREEF-DENEMARKENDREEF, HEERENVEEN</meta:user-defined>
    <meta:user-defined meta:name="DCTERMS.W3CDTF/DCTERMS.available">2022-05-16</meta:user-defined>
    <meta:user-defined meta:name="DCTERMS.W3CDTF/OVERHEIDop.jaargang">2022</meta:user-defined>
    <meta:user-defined meta:name="OVERHEIDop.publicationIssue">218892</meta:user-defined>
    <meta:user-defined meta:name="OVERHEIDop.GmbID/DC.identifier">gmb-2022-218892</meta:user-defined>
    <meta:user-defined meta:name="OVERHEIDop.versieInformatie"/>
  </office:meta>
</office:document-meta>
</file>