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2.362319</text:p>
            <text:p text:style-name="al"/>
            <text:p text:style-name="al">Onderwerp: tijdelijk gesloten verklaring in verband met het organiseren van het Oranjewoud Festival </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van 2 tot en met 6 juni 2022 op de locatie Parklandschap te Oranjewoud wordt georganiseerd;</text:p>
              </text:list-item>
              <text:list-item text:style-override="id1-3-2-1-1-10-2">
                <text:number>•</text:number>
                <text:p text:style-name="al">dat het noodzakelijk is om de Blocq van Scheltingaweg en de Lindelaan te Oranjewoud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text:p>
            <text:p text:style-name="al">donderdag 2 juni 2022 van 09:00 uur tot 13:00 uur;</text:p>
            <text:p text:style-name="al">vrijdag 3 juni 2022 van 09:00 uur tot 00:00 uur;</text:p>
            <text:p text:style-name="al">zaterdag 4 juni 2022 van 09:00 uur tot 01:00 uur;</text:p>
            <text:p text:style-name="al">zondag 5 juni 2022 van 09:00 uur tot 01:00 uur;</text:p>
            <text:p text:style-name="al">maandag 6 juni 2022 van 09:00 uur tot 22:00 uur,</text:p>
            <text:p text:style-name="al">of zoveel eerder of later als ter plaatse noodzakelijk wordt geacht</text:p>
            <text:p text:style-name="al"/>
            <text:p text:style-name="al">
            <text:span text:style-name="nadrukvet">Oranjewoud</text:span>
            <text:span text:style-name="nadrukvet">,</text:span>
            <text:span text:style-name="nadrukvet"> d<text:span text:style-name="nadrukvet">e </text:span><text:span text:style-name="nadrukvet">Blocq</text:span><text:span text:style-name="nadrukvet"> van </text:span><text:span text:style-name="nadrukvet">Scheltingaweg</text:span></text:span>
            <text:span text:style-name="nadrukvet">ter hoogte van de splitsing van de Prins Bernhardweg, de </text:span>
            <text:span text:style-name="nadrukvet">Krukmanslaan</text:span>
            <text:span text:style-name="nadrukvet"> en</text:span>
          </text:p>
            <text:p text:style-name="al">
            <text:span text:style-name="nadrukvet">Oranjewoud, <text:span text:style-name="nadrukvet">Lindelaan</text:span></text:span>
            <text:span text:style-name="nadrukvet"> tot en met de splitsing van de Limburg </text:span>
            <text:span text:style-name="nadrukvet">St</text:span>
            <text:span text:style-name="nadrukvet">irumweg</text:span>
            <text:span text:style-name="nadrukvet"> en de Marijke </text:span>
            <text:span text:style-name="nadrukvet">Muoiwei</text:span>
          </text:p>
            <text:p text:style-name="al"/>
            <text:p text:style-name="al">Heerenveen, 11 mei 2022</text:p>
            <text:p text:style-name="al"/>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17582</text:span><text:line-break/><text:date style:data-style-name="dag" text:fixed="true" text:date-value="2022-05-16"/><text:line-break/><text:date style:data-style-name="jaar" text:fixed="true" text:date-value="2022-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17582</text:span><text:date style:data-style-name="nicedate" text:fixed="true" text:date-value="2022-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17582</text:span><text:date style:data-style-name="nicedate" text:fixed="true" text:date-value="2022-05-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3/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tijdelijke wegafsluiting in verband met Oranjewoud Festival van 2 tot en met 6 juni 2022 - de Blocq van Scheltingaweg ter hoogte van de splitsing van de Prins Bernhardweg, de Krukmanslaan en Lindelaan tot en met de splitsing van de Limburg Stirumweg en de Marijke Muoiwei te Oranjewou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Z.22.362319</meta:user-defined>
    <meta:user-defined meta:name="OVERHEIDop.verkeersbordcode">C1</meta:user-defined>
    <dc:language>nl</dc:language>
    <meta:user-defined meta:name="OVERHEIDop.locatietype/OVERHEIDop.gebiedsmarkering">Lijn</meta:user-defined>
    <meta:user-defined meta:name="OVERHEIDop.locatietype/OVERHEIDop.gebiedsmarkering">Weg</meta:user-defined>
    <meta:user-defined meta:name="OVERHEIDop.locatietype/OVERHEIDop.gebiedsmarkering">Weg</meta:user-defined>
    <meta:user-defined meta:name="DC.title">Verkeersbesluit</meta:user-defined>
    <meta:user-defined meta:name="DCTERMS.W3CDTF/DCTERMS.available">2022-05-16</meta:user-defined>
    <meta:user-defined meta:name="DCTERMS.W3CDTF/OVERHEIDop.jaargang">2022</meta:user-defined>
    <meta:user-defined meta:name="OVERHEIDop.publicationIssue">217582</meta:user-defined>
    <meta:user-defined meta:name="OVERHEIDop.GmbID/DC.identifier">gmb-2022-217582</meta:user-defined>
    <meta:user-defined meta:name="OVERHEIDop.versieInformatie"/>
  </office:meta>
</office:document-meta>
</file>