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erman Robbersstraat 52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 </text:p>
            <text:p text:style-name="common-al">Herman Robbersstraat 52E, 3031RH, realiseren van meerdere constructieve wijzigingen (aanvraagdatum 23-04-2022, dossiernummer OMV.22.04.00322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7502</text:span><text:line-break/><text:date style:data-style-name="dag" text:fixed="true" text:date-value="2022-05-16"/><text:line-break/><text:date style:data-style-name="jaar" text:fixed="true" text:date-value="2022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7502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7502</text:span><text:date style:data-style-name="nicedate" text:fixed="true" text:date-value="2022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Herman Robbersstraat 52E</meta:user-defined>
    <meta:user-defined meta:name="DCTERMS.W3CDTF/DCTERMS.available">2022-05-16</meta:user-defined>
    <meta:user-defined meta:name="DCTERMS.W3CDTF/OVERHEIDop.jaargang">2022</meta:user-defined>
    <meta:user-defined meta:name="OVERHEIDop.publicationIssue">217502</meta:user-defined>
    <meta:user-defined meta:name="OVERHEIDop.GmbID/DC.identifier">gmb-2022-217502</meta:user-defined>
    <meta:user-defined meta:name="OVERHEIDop.versieInformatie"/>
  </office:meta>
</office:document-meta>
</file>