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BOUWEN VAN EEN KANTOORPAND, ABE LENSTRA BOULEVARD 48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bouwen van een kantoorpand op het perceel Abe Lenstra boulevard 48 te Heerenveen  </text:p>
            <text:p text:style-name="common-al">(11 mei 2022)</text:p>
            <text:p text:style-name="common-al"/>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16898</text:span><text:line-break/><text:date style:data-style-name="dag" text:fixed="true" text:date-value="2022-05-13"/><text:line-break/><text:date style:data-style-name="jaar" text:fixed="true" text:date-value="2022-05-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16898</text:span><text:date style:data-style-name="nicedate" text:fixed="true" text:date-value="2022-05-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16898</text:span><text:date style:data-style-name="nicedate" text:fixed="true" text:date-value="2022-05-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3/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Punt</meta:user-defined>
    <meta:user-defined meta:name="DC.title">VERLENING OMGEVINGSVERGUNNING, BOUWEN VAN EEN KANTOORPAND, ABE LENSTRA BOULEVARD 48 HEERENVEEN.</meta:user-defined>
    <meta:user-defined meta:name="DCTERMS.W3CDTF/DCTERMS.available">2022-05-13</meta:user-defined>
    <meta:user-defined meta:name="DCTERMS.W3CDTF/OVERHEIDop.jaargang">2022</meta:user-defined>
    <meta:user-defined meta:name="OVERHEIDop.publicationIssue">216898</meta:user-defined>
    <meta:user-defined meta:name="OVERHEIDop.GmbID/DC.identifier">gmb-2022-216898</meta:user-defined>
    <meta:user-defined meta:name="OVERHEIDop.versieInformatie"/>
  </office:meta>
</office:document-meta>
</file>