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een horecaterras, Zakkendragerssteeg 26 te Utrecht, HZ_WABO-22-161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kkendragerssteeg 26 te Utrecht</text:span>
          </text:p>
            <text:p text:style-name="common-al">HZ_WABO-22-16124</text:p>
            <text:p text:style-name="common-al">Toelichting: het realiseren van een horecaterras</text:p>
            <text:p text:style-name="common-al">Datum ontvangst aanvraag: 10 mei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6196</text:span><text:line-break/><text:date style:data-style-name="dag" text:fixed="true" text:date-value="2022-05-13"/><text:line-break/><text:date style:data-style-name="jaar" text:fixed="true" text:date-value="2022-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6196</text:span><text:date style:data-style-name="nicedate" text:fixed="true" text:date-value="2022-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6196</text:span><text:date style:data-style-name="nicedate" text:fixed="true" text:date-value="2022-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realiseren van een horecaterras, Zakkendragerssteeg 26 te Utrecht, HZ_WABO-22-16124</meta:user-defined>
    <meta:user-defined meta:name="DCTERMS.W3CDTF/DCTERMS.available">2022-05-13</meta:user-defined>
    <meta:user-defined meta:name="DCTERMS.W3CDTF/OVERHEIDop.jaargang">2022</meta:user-defined>
    <meta:user-defined meta:name="OVERHEIDop.externeBijlage">Aanvraagdocument  publiceerbaar-A|exb-2022-27344</meta:user-defined>
    <meta:user-defined meta:name="OVERHEIDop.publicationIssue">216196</meta:user-defined>
    <meta:user-defined meta:name="OVERHEIDop.GmbID/DC.identifier">gmb-2022-216196</meta:user-defined>
    <meta:user-defined meta:name="OVERHEIDop.versieInformatie"/>
  </office:meta>
</office:document-meta>
</file>