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Noordoosthoek (Kollumerpomp, Munnekezijl, Warfstermolen en Bur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Er is een evenementenvergunning verleend voor:</text:span>
          </text:p>
            <text:p text:style-name="common-al">Noordoosthoek (Kollumerpomp, Munnekezijl, Warfstermolen en Burum), het organiseren van de Avondwandel4daagse Noordoosthoek van 13 tot en met 17 juni 2022 van 17.30 uur tot 20.30 uur (besluit is verzonden op 10 mei 2022).</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13248</text:span><text:line-break/><text:date style:data-style-name="dag" text:fixed="true" text:date-value="2022-05-18"/><text:line-break/><text:date style:data-style-name="jaar" text:fixed="true" text:date-value="2022-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13248</text:span><text:date style:data-style-name="nicedate" text:fixed="true" text:date-value="2022-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13248</text:span><text:date style:data-style-name="nicedate" text:fixed="true" text:date-value="2022-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4.3/xml/MC-DRP-BeschikkingAfhandeling-Web-ZM.xml</meta:user-defined>
    <meta:user-defined meta:name="OVERHEID.Gemeente/DC.creator">Noardeast-Fryslân</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20221221</meta:user-defined>
    <dc:language>nl</dc:language>
    <meta:user-defined meta:name="OVERHEIDop.locatietype/OVERHEIDop.gebiedsmarkering">Lijn</meta:user-defined>
    <meta:user-defined meta:name="DC.title">Evenementenvergunning Noordoosthoek (Kollumerpomp, Munnekezijl, Warfstermolen en Burum)</meta:user-defined>
    <meta:user-defined meta:name="DCTERMS.W3CDTF/DCTERMS.available">2022-05-18</meta:user-defined>
    <meta:user-defined meta:name="DCTERMS.W3CDTF/OVERHEIDop.jaargang">2022</meta:user-defined>
    <meta:user-defined meta:name="OVERHEIDop.publicationIssue">213248</meta:user-defined>
    <meta:user-defined meta:name="OVERHEIDop.GmbID/DC.identifier">gmb-2022-213248</meta:user-defined>
    <meta:user-defined meta:name="OVERHEIDop.versieInformatie"/>
  </office:meta>
</office:document-meta>
</file>