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 Commissie bezwaarschriften gemeente Heerenveen 16 mei 2022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/>
            <text:p text:style-name="al">Om 19.00 uur wordt een bezwaarschrift over de verleende omgevingsvergunning voor het vergroten van een ligboxenstal op de locatie Aengwirderweg 296 te Tjalleberd behandeld.</text:p>
            <text:p text:style-name="al"/>
            <text:p text:style-name="al"/>
            <text:p text:style-name="al">Deze hoorzitting wordt gehouden in het gemeentehuis van Heerenveen, Crackstraat 2. Als u hierbij aanwezig wilt zijn, kunt u dit doorgeven aan het secretariaat van de Commissie bezwaarschriften door te bellen naar 14 0513 of te mailen naar bezwaar@heerenveen.nl.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09877</text:span><text:line-break/><text:date style:data-style-name="dag" text:fixed="true" text:date-value="2022-05-10"/><text:line-break/><text:date style:data-style-name="jaar" text:fixed="true" text:date-value="2022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09877</text:span><text:date style:data-style-name="nicedate" text:fixed="true" text:date-value="2022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09877</text:span><text:date style:data-style-name="nicedate" text:fixed="true" text:date-value="2022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4.3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Bestuur | Organisatie en beleid</meta:user-defined>
    <meta:user-defined meta:name="DCTERMS.abstract">Openbare hoorzitting Commissie bezwaarschriften gemeente Heerenveen 16 mei 2022</meta:user-defined>
    <dc:language>nl</dc:language>
    <meta:user-defined meta:name="OVERHEIDop.locatietype/OVERHEIDop.gebiedsmarkering">Gemeente</meta:user-defined>
    <meta:user-defined meta:name="DC.title">Openbare hoorzitting Commissie bezwaarschriften gemeente Heerenveen 16 mei 2022</meta:user-defined>
    <meta:user-defined meta:name="DCTERMS.W3CDTF/DCTERMS.available">2022-05-10</meta:user-defined>
    <meta:user-defined meta:name="DCTERMS.W3CDTF/OVERHEIDop.jaargang">2022</meta:user-defined>
    <meta:user-defined meta:name="OVERHEIDop.publicationIssue">209877</meta:user-defined>
    <meta:user-defined meta:name="OVERHEIDop.GmbID/DC.identifier">gmb-2022-209877</meta:user-defined>
    <meta:user-defined meta:name="OVERHEIDop.versieInformatie"/>
  </office:meta>
</office:document-meta>
</file>