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doogverklaring noodopvang vluchtelingen IJsselveld 20/20A in Montfoort</text:p>
      <text:section text:name="regeling_id1-3-2" text:style-name="regeling">
        <text:section text:name="aanhef_id1-3-2-1" text:style-name="aanhef">
          <text:section text:name="preambule_id1-3-2-1-1" text:style-name="preambule">
            <text:p text:style-name="al">Burgemeester en wethouders van de gemeente Montfoort hebben op 26 april jl. een gedoogverklaring afgegeven voor het opvangen van vluchtelingen op de locatie IJsselveld 20/20A in Montfoort. </text:p>
            <text:p text:style-name="al">
            <text:span text:style-name="nadrukvet">Overwegingen</text:span>
          </text:p>
            <text:p text:style-name="al">De gemeente Montfoort is bereid een serieuze bijdrage te leveren aan de noodopvang van vluchtelingen uit Oekraïne. De locatie IJsselveld 20/20A in Montfoort biedt voldoende ruimte en voorzieningen om een kwalitatief aanvaardbare opvang te realiseren. De opvang past echter niet in het bestemmingsplan. Burgemeester hebben gezien de noodsituatie besloten de afwijking van het bestemmingsplan tijdelijk te gedogen. De brandveiligheid is onderzocht door de Veiligheidsregio Utrecht en akkoord bevonden. </text:p>
            <text:p text:style-name="al">Er mogen maximaal 8 slaapplekken zijn in de bestaande bedrijfswoning op IJsselveld 20 en maximaal 12 slaapplekken in tijdelijke units op het achterliggende bedrijfsperceel IJsselveld 20A. De gedoogverklaring geldt tot en met 31 oktober 2022. Voor een eventuele verlenging van de opvang zal een omgevingsvergunningprocedure moeten worden doorlopen. </text:p>
            <text:p text:style-name="al">
            <text:span text:style-name="nadrukvet">Bezwaarclausule</text:span>
          </text:p>
            <text:p text:style-name="al">Tegen deze gedoogverklaring is geen bezwaar mogelijk. Als belanghebbenden het niet eens zijn met de verklaring kunnen zij burgemeester en wethouders van de gemeente Montfoort verzoeken tot handhavend optreden. De hierop volgende besluiten staan wel open voor bezwaar en beroep.</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209660</text:span><text:line-break/><text:date style:data-style-name="dag" text:fixed="true" text:date-value="2022-05-17"/><text:line-break/><text:date style:data-style-name="jaar" text:fixed="true" text:date-value="2022-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9660</text:span><text:date style:data-style-name="nicedate" text:fixed="true" text:date-value="2022-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9660</text:span><text:date style:data-style-name="nicedate" text:fixed="true" text:date-value="2022-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3/xml/MC-DRP-OverigeInformatie-Web-CB.xml</meta:user-defined>
    <meta:user-defined meta:name="OVERHEID.Gemeente/DC.creator">Montfoort</meta:user-defined>
    <meta:user-defined meta:name="OVERHEID.Informatietype/DC.type">officiële publicatie</meta:user-defined>
    <meta:user-defined meta:name="OVERHEIDop.Rubriek/DC.type">overige overheidsinformatie</meta:user-defined>
    <meta:user-defined meta:name="OVERHEID.Gemeente/OVERHEID.authority">Montfoort</meta:user-defined>
    <meta:user-defined meta:name="OVERHEID.Gemeente/DCTERMS.publisher">Montfoort</meta:user-defined>
    <meta:user-defined meta:name="OVERHEID.TaxonomieBeleidsagendaDecentraal/OVERHEID.category">Ruimte en infrastructuur | Organisatie en beleid</meta:user-defined>
    <meta:user-defined meta:name="OVERHEIDop.referentienummer">1235042</meta:user-defined>
    <meta:user-defined meta:name="DCTERMS.abstract">Gedoogverklaring IJsselveld 20/20A</meta:user-defined>
    <dc:language>nl</dc:language>
    <meta:user-defined meta:name="OVERHEIDop.locatietype/OVERHEIDop.gebiedsmarkering">Adres</meta:user-defined>
    <meta:user-defined meta:name="OVERHEIDop.locatietype/OVERHEIDop.gebiedsmarkering">Adres</meta:user-defined>
    <meta:user-defined meta:name="DC.title">Gedoogverklaring noodopvang vluchtelingen IJsselveld 20/20A in Montfoort</meta:user-defined>
    <meta:user-defined meta:name="DCTERMS.W3CDTF/DCTERMS.available">2022-05-17</meta:user-defined>
    <meta:user-defined meta:name="DCTERMS.W3CDTF/OVERHEIDop.jaargang">2022</meta:user-defined>
    <meta:user-defined meta:name="OVERHEIDop.publicationIssue">209660</meta:user-defined>
    <meta:user-defined meta:name="OVERHEIDop.GmbID/DC.identifier">gmb-2022-209660</meta:user-defined>
    <meta:user-defined meta:name="OVERHEIDop.versieInformatie"/>
  </office:meta>
</office:document-meta>
</file>