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londeelstraat 196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omgevingsvergunning heeft verleend (art. 2.1 en 2.2. Wet algemene bepalingen omgevingsrecht). </text:p>
            <text:p text:style-name="common-al">Blondeelstraat 196 , 3067VB , Het project betreft het realiseren van een dakkapel op het voor – en achterdakvlak van een bestaande woning.(datum besluit 03-05-2022, op dezelfde dag verzonden dossiernummer OMV.22.03.00294</text:p>
            <text:p text:style-name="common-al">Bezwaar bij reguliere omgevingsvergunningen.</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 De bezwaartermijn van 6 weken gaat lopen na verzending van het besluit aan aanvrager/vergunninghouder</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6295</text:span><text:line-break/><text:date style:data-style-name="dag" text:fixed="true" text:date-value="2022-05-06"/><text:line-break/><text:date style:data-style-name="jaar" text:fixed="true" text:date-value="2022-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6295</text:span><text:date style:data-style-name="nicedate" text:fixed="true" text:date-value="2022-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6295</text:span><text:date style:data-style-name="nicedate" text:fixed="true" text:date-value="2022-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3/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Blondeelstraat 196</meta:user-defined>
    <meta:user-defined meta:name="DCTERMS.W3CDTF/DCTERMS.available">2022-05-06</meta:user-defined>
    <meta:user-defined meta:name="DCTERMS.W3CDTF/OVERHEIDop.jaargang">2022</meta:user-defined>
    <meta:user-defined meta:name="OVERHEIDop.publicationIssue">206295</meta:user-defined>
    <meta:user-defined meta:name="OVERHEIDop.GmbID/DC.identifier">gmb-2022-206295</meta:user-defined>
    <meta:user-defined meta:name="OVERHEIDop.versieInformatie"/>
  </office:meta>
</office:document-meta>
</file>