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AB2022-035</text:p>
            <text:p text:style-name="al"/>
            <text:p text:style-name="al">Onderwerp: instelling eenrichtingsverkeer in verband met het organiseren van Survivalrun De Knipe</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van 12 t/m 15 mei 2022 op de locatie Ds. Veenweg 22 te De Knipe wordt georganiseerd;</text:p>
              </text:list-item>
              <text:list-item text:style-override="id1-3-2-1-1-10-2">
                <text:number>•</text:number>
                <text:p text:style-name="al">dat het noodzakelijk is dat op de Ds. Veenweg zuidzijde vanaf de overkluizing tot aan de kruising met de Jan Jonkmanweg eenrichtingsverkeer wordt ingesteld, waarbij het verkeer richting Bontebok rijdt;</text:p>
              </text:list-item>
              <text:list-item text:style-override="id1-3-2-1-1-10-3">
                <text:number>•</text:number>
                <text:p text:style-name="al">dat het noodzakelijk is dat op de Ds. Veenweg noordzijde tot aan de overkluizing eenrichtingsverkeer wordt ingesteld, waarbij het verkeer richting Heerenveen rijdt;</text:p>
              </text:list-item>
              <text:list-item text:style-override="id1-3-2-1-1-10-4">
                <text:number>•</text:number>
                <text:p text:style-name="al">dat op zondag 15 mei 2022 een parkeerverbod geldt bij de Jan Jonkmanweg;</text:p>
              </text:list-item>
              <text:list-item text:style-override="id1-3-2-1-1-10-5">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6">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7">
                <text:number>•</text:number>
                <text:p text:style-name="al">dat bedoelde weg gelegen is binnen de gemeente Heerenveen en bij de gemeente Heerenveen in beheer is;</text:p>
              </text:list-item>
              <text:list-item text:style-override="id1-3-2-1-1-10-8">
                <text:number>•</text:number>
                <text:p text:style-name="al">dat overleg met de afdeling Integraal beheer openbare ruimte en politie heeft plaatsgevonden;</text:p>
              </text:list-item>
              <text:list-item text:style-override="id1-3-2-1-1-10-9">
                <text:number>•</text:number>
                <text:p text:style-name="al">dat in het onderstaande besluit de verkeerstekens zullen worden benoemd conform artikel 96 van het Reglement Verkeersregelaars en Verkeerstekens 1990 (RVV).</text:p>
              </text:list-item>
            </text:list>
            <text:p text:style-name="al"/>
            <text:p text:style-name="al"/>
            <text:p text:style-name="al"/>
            <text:p text:style-name="al">
            <text:span text:style-name="nadrukvet">besluiten</text:span>
          </text:p>
            <text:p text:style-name="al">op grond van bovenstaande overwegingen onderstaande wegen tijdelijk in te stellen als eenrichtingsverkeer voor voertuigen, ruiters en geleiders van rij- of trekdieren of vee door plaatsing van het bord conform model C3 van bijlage I van het RVV 1990 en er op 15 mei 2022 een parkeerverbod zal gelden door plaatsing van het bord E0 van bijlage I van het RVV 1990. Het eenrichtingsverkeer geldt van 12 mei 2022 vanaf 08:00 uur t/m 15 mei 2022 20:00 uur. Het parkeerverbod geldt 15 mei 2022 van 09:00 uur tot 17:00 uur. </text:p>
            <text:p text:style-name="al"/>
            <text:p text:style-name="al">
            <text:span text:style-name="nadrukvet">De Knipe</text:span>
            <text:span text:style-name="nadrukvet">, </text:span>
            <text:span text:style-name="nadrukvet">Ds. Veenweg en Jan Jonkmanweg </text:span>
          </text:p>
            <text:p text:style-name="al"/>
            <text:p text:style-name="al">Heerenveen, 2 mei 2022</text:p>
            <text:p text:style-name="al">Hoogachtend,</text:p>
            <text:p text:style-name="al">Burgemeester en wethouders van Heerenveen.</text:p>
            <text:p text:style-name="al">Namens dit college, </text:p>
            <text:p text:style-name="al">Afdelingshoof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4663</text:span><text:line-break/><text:date style:data-style-name="dag" text:fixed="true" text:date-value="2022-05-05"/><text:line-break/><text:date style:data-style-name="jaar" text:fixed="true" text:date-value="2022-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663</text:span><text:date style:data-style-name="nicedate" text:fixed="true" text:date-value="2022-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663</text:span><text:date style:data-style-name="nicedate" text:fixed="true" text:date-value="2022-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 - Survivalrun De Knipe van 12 tot en met 15 mei 2022 -  Ds Veenweg 22 De Knipe</meta:user-defined>
    <meta:user-defined meta:name="OVERHEIDvb.Wegcategorie/OVERHEIDvb.wegcategorie">Erftoegangsweg buiten de bebouwde kom</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3</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2-05-05</meta:user-defined>
    <meta:user-defined meta:name="DCTERMS.W3CDTF/OVERHEIDop.jaargang">2022</meta:user-defined>
    <meta:user-defined meta:name="OVERHEIDop.publicationIssue">204663</meta:user-defined>
    <meta:user-defined meta:name="OVERHEIDop.GmbID/DC.identifier">gmb-2022-204663</meta:user-defined>
    <meta:user-defined meta:name="OVERHEIDop.versieInformatie"/>
  </office:meta>
</office:document-meta>
</file>