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AB2022-069</text:p>
            <text:p text:style-name="al"/>
            <text:p text:style-name="al">Onderwerp: tijdelijk gesloten verklaring in verband met het organiseren van Reuzedei.</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8 mei 2022 op de locaties Kanadeeskestrjitte, Galamaleane, Boarnsterdyk, Heechein en Buorren te Akkrum wordt georganiseerd;</text:p>
              </text:list-item>
              <text:list-item text:style-override="id1-3-2-1-1-10-2">
                <text:number>•</text:number>
                <text:p text:style-name="al">dat het noodzakelijk is om de Kanadeeskestrjitte, Galamalean, Boarnsterdyk, Buorren en Heechein (tot Wide Stege)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8 mei 2022 van 08.00 uur 19.00 uur. </text:p>
            <text:p text:style-name="al"/>
            <text:p text:style-name="al">
            <text:span text:style-name="nadrukvet">Akkrum, Kanadeeskestrjitte, Galamaleane, Boarnsterdyk, Buorren en Heechein (tot Wide Stege).</text:span>
          </text:p>
            <text:p text:style-name="al"/>
            <text:p text:style-name="al">Heerenveen, 2 mei 2022</text:p>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624</text:span><text:line-break/><text:date style:data-style-name="dag" text:fixed="true" text:date-value="2022-05-05"/><text:line-break/><text:date style:data-style-name="jaar" text:fixed="true" text:date-value="2022-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624</text:span><text:date style:data-style-name="nicedate" text:fixed="true" text:date-value="2022-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04624</text:span><text:date style:data-style-name="nicedate" text:fixed="true" text:date-value="2022-05-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 - Reuzedei op 28 mei 2022 - centrum Akkr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2-05-05</meta:user-defined>
    <meta:user-defined meta:name="DCTERMS.W3CDTF/OVERHEIDop.jaargang">2022</meta:user-defined>
    <meta:user-defined meta:name="OVERHEIDop.publicationIssue">204624</meta:user-defined>
    <meta:user-defined meta:name="OVERHEIDop.GmbID/DC.identifier">gmb-2022-204624</meta:user-defined>
    <meta:user-defined meta:name="OVERHEIDop.versieInformatie"/>
  </office:meta>
</office:document-meta>
</file>