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064</text:p>
            <text:p text:style-name="al"/>
            <text:p text:style-name="al">Onderwerp: tijdelijk gesloten verklaring in verband met het organiseren van het Back to Basics Festival.</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 juli 2022 op de locaties Schoterlandseweg 7, 7A, 9, 14, 16 en 18 te Oudeschoot wordt georganiseerd;</text:p>
              </text:list-item>
              <text:list-item text:style-override="id1-3-2-1-1-10-2">
                <text:number>•</text:number>
                <text:p text:style-name="al">dat het noodzakelijk is om de Schoterlandseweg op het kruispunt Schoterlandseweg/Marktweg/Wolvegasterweg en op het kruispunt Schoterlandseweg/Schotanuslaan/van Leeuwenhoekweg te Oudeschoot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 juli 2022 van 10.00 uur 24.00 uur. </text:p>
            <text:p text:style-name="al"/>
            <text:p text:style-name="al">
            <text:span text:style-name="nadrukvet">Oudeschoot, Schoterlandseweg op het kruispunt Schoterlandseweg/Marktweg/Wolvegasterweg en kruispunt Schoterlandseweg/Schotanuslaan/van Leeuwenhoekweg</text:span>
            <text:span text:style-name="nadrukvet">.</text:span>
          </text:p>
            <text:p text:style-name="al"/>
            <text:p text:style-name="al">Heerenveen, 28 april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538</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538</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538</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Back to Basics Festival op 2 juli 2022 - </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2-05-05</meta:user-defined>
    <meta:user-defined meta:name="DCTERMS.W3CDTF/OVERHEIDop.jaargang">2022</meta:user-defined>
    <meta:user-defined meta:name="OVERHEIDop.publicationIssue">204538</meta:user-defined>
    <meta:user-defined meta:name="OVERHEIDop.GmbID/DC.identifier">gmb-2022-204538</meta:user-defined>
    <meta:user-defined meta:name="OVERHEIDop.versieInformatie"/>
  </office:meta>
</office:document-meta>
</file>