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PASTORIESINGEL 42-A TJALL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een ontheffing geluid verleend in verband met het organiseren van een barbecue op 28 mei 2022 vanaf 19:00 uur tot 29 mei 2022 01:00 uur op de locatie Pastoriesingel 42-A te Tjalleberd (3 mei 2022). </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U kunt ook digitaal een verzoek om voorlopige voorziening indienen bij de voornoemde rechtbank via http://loket.rechtspraak.nl/bestuursrecht. </text:p>
            <text:p text:style-name="last-al">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4105</text:span><text:line-break/><text:date style:data-style-name="dag" text:fixed="true" text:date-value="2022-05-05"/><text:line-break/><text:date style:data-style-name="jaar" text:fixed="true" text:date-value="2022-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4105</text:span><text:date style:data-style-name="nicedate" text:fixed="true" text:date-value="2022-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4105</text:span><text:date style:data-style-name="nicedate" text:fixed="true" text:date-value="2022-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2.3/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NING ONTHEFFING GELUID, PASTORIESINGEL 42-A TJALLEBERD</meta:user-defined>
    <meta:user-defined meta:name="DCTERMS.W3CDTF/DCTERMS.available">2022-05-05</meta:user-defined>
    <meta:user-defined meta:name="DCTERMS.W3CDTF/OVERHEIDop.jaargang">2022</meta:user-defined>
    <meta:user-defined meta:name="OVERHEIDop.publicationIssue">204105</meta:user-defined>
    <meta:user-defined meta:name="OVERHEIDop.GmbID/DC.identifier">gmb-2022-204105</meta:user-defined>
    <meta:user-defined meta:name="OVERHEIDop.versieInformatie"/>
  </office:meta>
</office:document-meta>
</file>