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  <text:list-style style:name="id1-3-2-1-1-17">
      <text:list-level-style-bullet text:bullet-char="•" text:level="1">
        <style:list-level-properties text:min-label-width="10mm"/>
      </text:list-level-style-bullet>
    </text:list-style>
    <text:list-style style:name="id1-3-2-1-1-17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maken van een doorbraak in een dragende muur, Pieter de Hooghstraat 1 te Utrecht,  HZ_WABO-22-1378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Pieter de Hooghstraat 1 te Utrecht</text:p>
            <text:p text:style-name="common-al">HZ_WABO-22-13786</text:p>
            <text:p text:style-name="common-al">Toelichting: het maken van een doorbraak in een dragende muur</text:p>
            <text:p text:style-name="common-al">Datum besluit: 2 mei 2022</text:p>
            <text:p text:style-name="common-al">Startdatum bezwaartermijn: 4 mei 2022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list text:style-name="id1-3-2-1-1-17">
              <text:list-item text:style-override="id1-3-2-1-1-17-1">
                <text:number>•</text:number>
                <text:p text:style-name="al">Kom naar het Stadskantoor en maak hiervoor een balie-afspraak via www.utrecht.nl/afspraakplannenbekijken.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03991</text:span><text:line-break/><text:date style:data-style-name="dag" text:fixed="true" text:date-value="2022-05-05"/><text:line-break/><text:date style:data-style-name="jaar" text:fixed="true" text:date-value="2022-05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203991</text:span><text:date style:data-style-name="nicedate" text:fixed="true" text:date-value="2022-05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203991</text:span><text:date style:data-style-name="nicedate" text:fixed="true" text:date-value="2022-05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36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maken van een doorbraak in een dragende muur, Pieter de Hooghstraat 1 te Utrecht,  HZ_WABO-22-13786</meta:user-defined>
    <meta:user-defined meta:name="DCTERMS.W3CDTF/DCTERMS.available">2022-05-05</meta:user-defined>
    <meta:user-defined meta:name="DCTERMS.W3CDTF/OVERHEIDop.jaargang">2022</meta:user-defined>
    <meta:user-defined meta:name="OVERHEIDop.externeBijlage">ALG Aanvraagdocument  publiceerbaar-A|exb-2022-25939</meta:user-defined>
    <meta:user-defined meta:name="OVERHEIDop.externeBijlage">Besluit omgevingsvergunning publiceerbaar|exb-2022-25940</meta:user-defined>
    <meta:user-defined meta:name="OVERHEIDop.publicationIssue">203991</meta:user-defined>
    <meta:user-defined meta:name="OVERHEIDop.GmbID/DC.identifier">gmb-2022-203991</meta:user-defined>
    <meta:user-defined meta:name="OVERHEIDop.versieInformatie"/>
  </office:meta>
</office:document-meta>
</file>