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Ternaarderwei 2A te Hant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Hantum, Ternaarderwei 2A, het organiseren van het 4-H Dorpenfeest + optocht van 30 juni tot 3 juli 2022  (besluit is verzonden op 3 mei 2022).</text:p>
            <text:p text:style-name="common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02960</text:span><text:line-break/><text:date style:data-style-name="dag" text:fixed="true" text:date-value="2022-05-11"/><text:line-break/><text:date style:data-style-name="jaar" text:fixed="true" text:date-value="2022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02960</text:span><text:date style:data-style-name="nicedate" text:fixed="true" text:date-value="2022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02960</text:span><text:date style:data-style-name="nicedate" text:fixed="true" text:date-value="2022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4.3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1182</meta:user-defined>
    <dc:language>nl</dc:language>
    <meta:user-defined meta:name="OVERHEIDop.locatietype/OVERHEIDop.gebiedsmarkering">Adres</meta:user-defined>
    <meta:user-defined meta:name="DC.title">Evenementenvergunning Ternaarderwei 2A te Hantum</meta:user-defined>
    <meta:user-defined meta:name="DCTERMS.W3CDTF/DCTERMS.available">2022-05-11</meta:user-defined>
    <meta:user-defined meta:name="DCTERMS.W3CDTF/OVERHEIDop.jaargang">2022</meta:user-defined>
    <meta:user-defined meta:name="OVERHEIDop.publicationIssue">202960</meta:user-defined>
    <meta:user-defined meta:name="OVERHEIDop.GmbID/DC.identifier">gmb-2022-202960</meta:user-defined>
    <meta:user-defined meta:name="OVERHEIDop.versieInformatie"/>
  </office:meta>
</office:document-meta>
</file>