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GRASVELD TEGENOVER KONINGIN JULIANAWEG 98,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geluid verleend in verband met het evenement Opening Paradys op 7 mei 2022 op de locatie van het grasveld tegenover Koningin Julianaweg 98 te Oranjewoud (2 mei 2022).</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2129</text:span><text:line-break/><text:date style:data-style-name="dag" text:fixed="true" text:date-value="2022-05-04"/><text:line-break/><text:date style:data-style-name="jaar" text:fixed="true" text:date-value="2022-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129</text:span><text:date style:data-style-name="nicedate" text:fixed="true" text:date-value="2022-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129</text:span><text:date style:data-style-name="nicedate" text:fixed="true" text:date-value="2022-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3/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NTHEFFING GELUID, GRASVELD TEGENOVER KONINGIN JULIANAWEG 98, ORANJEWOUD</meta:user-defined>
    <meta:user-defined meta:name="DCTERMS.W3CDTF/DCTERMS.available">2022-05-04</meta:user-defined>
    <meta:user-defined meta:name="DCTERMS.W3CDTF/OVERHEIDop.jaargang">2022</meta:user-defined>
    <meta:user-defined meta:name="OVERHEIDop.publicationIssue">202129</meta:user-defined>
    <meta:user-defined meta:name="OVERHEIDop.GmbID/DC.identifier">gmb-2022-202129</meta:user-defined>
    <meta:user-defined meta:name="OVERHEIDop.versieInformatie"/>
  </office:meta>
</office:document-meta>
</file>