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Meeuwenlaan 95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omzetten van 1 zelfstandige woonruimte in 4 onzelfstandige woonruimten op locatie Meeuwenlaan 95D 1021HW AMSTERDAM</text:p>
            <text:p text:style-name="common-al">Ontvangen op: 15-04-2022</text:p>
            <text:p text:style-name="common-al">Kenmerk gemeente: Z/22/203061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469</text:span><text:line-break/><text:date style:data-style-name="dag" text:fixed="true" text:date-value="2022-05-03"/><text:line-break/><text:date style:data-style-name="jaar" text:fixed="true" text:date-value="2022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9469</text:span><text:date style:data-style-name="nicedate" text:fixed="true" text:date-value="2022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9469</text:span><text:date style:data-style-name="nicedate" text:fixed="true" text:date-value="2022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30616</meta:user-defined>
    <meta:user-defined meta:name="DCTERMS.abstract">Aanvraag voor het omzetten van zelfstandige naar onzelfstandige woonruimte op adres Meeuwenlaan 95D</meta:user-defined>
    <dc:language>nl</dc:language>
    <meta:user-defined meta:name="OVERHEIDop.locatietype/OVERHEIDop.gebiedsmarkering">Punt</meta:user-defined>
    <meta:user-defined meta:name="DC.title">Aanvraag omzettingsvergunning Meeuwenlaan 95D</meta:user-defined>
    <meta:user-defined meta:name="DCTERMS.W3CDTF/DCTERMS.available">2022-05-03</meta:user-defined>
    <meta:user-defined meta:name="DCTERMS.W3CDTF/OVERHEIDop.jaargang">2022</meta:user-defined>
    <meta:user-defined meta:name="OVERHEIDop.publicationIssue">199469</meta:user-defined>
    <meta:user-defined meta:name="OVERHEIDop.GmbID/DC.identifier">gmb-2022-199469</meta:user-defined>
    <meta:user-defined meta:name="OVERHEIDop.versieInformatie"/>
  </office:meta>
</office:document-meta>
</file>