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65503</text:p>
            <text:p text:style-name="al"/>
            <text:p text:style-name="al">Onderwerp: tijdelijk gesloten verklaring in verband met het organiseren van Historische Demoraces.</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2 mei 2022 op de locatie Business Park Friesland West in Heerenveen wordt georganiseerd;</text:p>
              </text:list-item>
              <text:list-item text:style-override="id1-3-2-1-1-10-2">
                <text:number>•</text:number>
                <text:p text:style-name="al">dat het noodzakelijk is om de straat Business Park Friesland West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2 mei 2022 tussen 9:30 uur en 20:00 uur.</text:p>
            <text:p text:style-name="al"/>
            <text:p text:style-name="al">
            <text:span text:style-name="nadrukvet">Heerenveen</text:span>
            <text:span text:style-name="nadrukvet">, </text:span>
            <text:span text:style-name="nadrukvet">Business Park Friesland West</text:span>
            <text:span text:style-name="nadrukvet">ter hoogte van de kruising met de </text:span>
            <text:span text:style-name="nadrukvet">Nije</text:span>
            <text:span text:style-name="nadrukvet"/>
            <text:span text:style-name="nadrukvet">Fjildwei</text:span>
            <text:span text:style-name="nadrukvet">, de kruising </text:span>
            <text:span text:style-name="nadrukvet">Nije</text:span>
            <text:span text:style-name="nadrukvet"/>
            <text:span text:style-name="nadrukvet">Fjildwei</text:span>
            <text:span text:style-name="nadrukvet">/ Innovatielaan/ Businesspark Friesland West en de kruisingen met de Jousterweg en ter hoogte </text:span>
            <text:span text:style-name="nadrukvet">van Businesspark Friesland West</text:span>
            <text:span text:style-name="nadrukvet">.</text:span>
          </text:p>
            <text:p text:style-name="al"/>
            <text:p text:style-name="al">Heerenveen, 20 april 2022</text:p>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8996</text:span><text:line-break/><text:date style:data-style-name="dag" text:fixed="true" text:date-value="2022-05-03"/><text:line-break/><text:date style:data-style-name="jaar" text:fixed="true" text:date-value="2022-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8996</text:span><text:date style:data-style-name="nicedate" text:fixed="true" text:date-value="2022-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8996</text:span><text:date style:data-style-name="nicedate" text:fixed="true" text:date-value="2022-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Historische Demoraces op 22 mei 2022 - Business Park Friesland West ter hoogte van de kruising met de Nije Fjildwei, de kruising Nije Fjildwei/ Innovatielaan/ Businesspark Friesland West en de kruisingen met de Jousterweg en ter hoogte van Businesspark Friesland West</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meta:user-defined>
    <meta:user-defined meta:name="DCTERMS.W3CDTF/DCTERMS.available">2022-05-03</meta:user-defined>
    <meta:user-defined meta:name="DCTERMS.W3CDTF/OVERHEIDop.jaargang">2022</meta:user-defined>
    <meta:user-defined meta:name="OVERHEIDop.publicationIssue">198996</meta:user-defined>
    <meta:user-defined meta:name="OVERHEIDop.GmbID/DC.identifier">gmb-2022-198996</meta:user-defined>
    <meta:user-defined meta:name="OVERHEIDop.versieInformatie"/>
  </office:meta>
</office:document-meta>
</file>