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ervangen zebramarkering voetgangersoversteekplaats door kanalisatiestrepen Kennemerstraatweg thv Zevenhuizerlaan Heiloo</text:p>
      <text:section text:name="regeling_id1-3-2" text:style-name="regeling">
        <text:section text:name="aanhef_id1-3-2-1" text:style-name="aanhef">
          <text:p text:style-name="aanhef_wie">Het college van burgemeester en wethouders;</text:p>
          <text:p text:style-name="aanhef_wie">Op grond van artikel 18, eerste lid, onder d, van de Wegenverkeerswet 1994 is het college van burgemeester en wethouders bevoegd verkeersbesluiten te nemen voor wegen in beheer van de gemeente Heiloo. Bij collegebesluit d.d. 1 januari 2017 is deze bevoegdheid gemandateerd aan het hoofd van het Domein Beheer Openbare Ruimte, onder gemandateerd aan de Teammanager Openbare Ruimte en onder gemandateerd aan de beleids-/medewerker verkeer.</text:p>
          <text:section text:name="considerans_id1-3-2-1-3" text:style-name="considerans">
            <text:p text:style-name="tussenkopcur">
            <text:span text:style-name="nadrukvet">Overwegingen ten aanzien van het besluit</text:span>
          </text:p>
            <text:p text:style-name="considerans.al">
            <text:span text:style-name="nadrukcur">Wettelijke grondslag</text:span>
          </text:p>
            <text:p text:style-name="considerans.al">Gelet op de artikelen 15 en 18 van de Wegenverkeerswet hierna WvW en de artikel(en) van het Besluit administratieve bepalingen inzake het wegverkeer hierna BABW, heeft het college van Burgemeester en wethouders van Heiloo een verkeersbesluit genomen.</text:p>
            <text:p text:style-name="considerans.al">
            <text:span text:style-name="nadrukcur">
              <text:span text:style-name="nadrukondlijn">Toelichting wettelijke grondslag </text:span>
            </text:span>
          </text:p>
            <text:p text:style-name="considerans.al">Artikel 15 lid 1 WvW 1994: de plaatsing en/of verwijderen van de in art. 12 BABW opgenomen verkeerstekens, evenals voor onderborden voor zover daardoor een gebod of verbod ontstaat of wordt gewijzigd.</text:p>
            <text:p text:style-name="considerans.al">Artikel 15 lid 2 WvW 1994: maatregelen op of aan de weg tot het aanbrengen van voorzieningen ter regeling van het verkeer, indien de maatregelen leiden tot een beperking of uitbreiding van het aantal categorieën weggebruikers dat van een weg of weggedeelte gebruik kan maken.</text:p>
            <text:p text:style-name="considerans.al">
            <text:span text:style-name="nadrukcur">Doelstelling en motivering</text:span>
          </text:p>
            <text:p text:style-name="considerans.al">
            <text:span text:style-name="nadrukcur">
              <text:span text:style-name="nadrukondlijn">Doelstelling</text:span>
            </text:span>
          </text:p>
            <text:p text:style-name="considerans.al">Gelet op artikel 21 van de BABW heeft het verkeersbesluit de volgende doelstellingen:</text:p>
            <text:p text:style-name="considerans.al">• In eerste instantie:</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text:p>
            <text:p text:style-name="considerans.al">° het zoveel mogelijk waarborgen van de vrijheid van het verkeer,</text:p>
            <text:p text:style-name="considerans.al"> is het gewenst om de zebramarkering bij de voetgangersoversteekplaats op de Kennemerstraatweg t.h.v. de Zevenhuizerlaan te verwijderen en te vervangen door kanalisatiestrepen en de L2 'voetgangersoversteekplaats'te verwijderen.</text:p>
            <text:p text:style-name="considerans.al"> Art. 21 BABW beschrijft hoe een verkeersbesluit expliciet gemotiveerd moet zijn met een of meer van de in art. 2 WvW benoemde doelen.</text:p>
            <text:p text:style-name="considerans.al">
            <text:span text:style-name="nadrukcur">
              <text:span text:style-name="nadrukondlijn">Motivering</text:span>
            </text:span>
          </text:p>
            <text:p text:style-name="considerans.al">Overwegende dat:</text:p>
            <text:p text:style-name="considerans.al">• conform het Verkeersbeleid Heiloo 2018 – 2030 de Kennemerstraatweg is vastgesteld als: </text:p>
            <text:p text:style-name="considerans.al">° een 50 km/u gebiedsontsluitingsweg A met een regionale verbindingsfunctie;</text:p>
            <text:p text:style-name="considerans.al">° een hoofdfietsroute en als onderdeel van het regionale fietsnetwerk (1<text:span text:style-name="sup">e</text:span> categorie); </text:p>
            <text:p text:style-name="considerans.al">• conform het Verkeersbeleid Heiloo 2018 – 2030 de Zevenhuizerlaan is vastgesteld als: </text:p>
            <text:p text:style-name="considerans.al">° een 30 km/u erftoegangsweg A met zowel een verblijfsfunctie enerzijds en de acceptatie van doorgaand verkeer anderzijds;</text:p>
            <text:p text:style-name="considerans.al">° een hoofdfietsroute en als onderdeel van het Fietsnetwerk binnen Heiloo (2<text:span text:style-name="sup">e</text:span> categorie);</text:p>
            <text:p text:style-name="considerans.al">• er bij de Kennemerstraatweg t.h.v. de Zevenhuizerlaan een destijds een voetgangersoversteekplaats (hierna VOP) met ‘zebramarkering’ is toegepast vanwege de aanwezigheid van een buurtsuper, maar nu niet meer aanwezig is;</text:p>
            <text:p text:style-name="considerans.al">• het de enige VOP met ‘zebramarkering’ over de Kennemerstraatweg betreft en daarmee inconsistentie bij de weggebruikers kan veroorzaken;</text:p>
            <text:p text:style-name="considerans.al">• volgens de huidige landelijke verkeerskundige beoordelingscriteria, bij een nieuw te overwegen VOP voor de betreffende locatie, de uitkomst ‘onderzoek andere mogelijkheden om een veilige oversteek te realiseren’;</text:p>
            <text:p text:style-name="considerans.al">• een VOP met 'zebramarkering' alleen bij op locaties wordt overwogen waar gedurende de dag veel voetgangers oversteken zoals bij winkelcentra of waar een consistente voorrangsregeling noodzakelijk zoals bij rotondes binnen de bebouwde kom; </text:p>
            <text:p text:style-name="considerans.al">• de naastgelegen fietsoversteek wel voorrang dient te verlenen aan het verkeer op de Kennemerstraatweg en daarmee verkeersonveiligheid kan veroorzaken;</text:p>
            <text:p text:style-name="considerans.al">• de VOP al is uitgerust met een middensteunpunt conform de landelijke CROW ASVV aanbevelingen voor VOP’s (met of) zonder ‘zebramarkering’;</text:p>
            <text:p text:style-name="considerans.al">• een VOP met ‘zebramarkering’ niet bedoeld is als snelheidsremmende maatregel met de voetganger als ‘menselijk schild’ en schijnveiligheid kan geven;</text:p>
            <text:p text:style-name="considerans.al">• vanuit het Verkeerspanel Heiloo een positief advies is afgegeven om de ‘zebramarkering’ te verwijderen en te vervangen door kanalisatiestrepen.</text:p>
            <text:p text:style-name="considerans.al">
            <text:span text:style-name="nadrukcur">
              <text:span text:style-name="nadrukondlijn">Overleg</text:span>
            </text:span>
          </text:p>
            <text:p text:style-name="considerans.al">Overeenkomstig art. 24 BABW is overleg gepleegd met de, namens de korpschef van de Nationale politie, gemandateerde Verkeersadviseur van de Eenheid Noord-Holland. Deze gaf een positief advies op deze maatregel.</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de voorgaande overwegingen heeft het college van burgemeester en wethouders van de gemeente Heiloo besloten</text:p>
            <text:list text:style-name="id1-3-2-2-1-2">
              <text:list-item text:style-override="id1-3-2-2-1-2-1">
                <text:number>1.</text:number>
                <text:p text:style-name="al">Bij de Kennemerstraatweg ter hoogte van de Zevenhuizerlaan in Heiloo, de voetgangersoversteekplaats met ‘zebramarkering’ op te heffen door het verwijderen van de ‘zebramarkering en te vervangen door kanalisatiestrepen en de verkeersborden L2 'voetgangersoversteekplaats' van Bijlage I van het Reglement Verkeersregels en Verkeerstekens 1990;</text:p>
              </text:list-item>
              <text:list-item text:style-override="id1-3-2-2-1-2-2">
                <text:number>2.</text:number>
                <text:p text:style-name="al">Genoemde verkeersmaatregel uit te voeren zoals aangegeven op bijgevoegde overzichtstekening;</text:p>
              </text:list-item>
              <text:list-item text:style-override="id1-3-2-2-1-2-3">
                <text:number>3.</text:number>
                <text:p text:style-name="al">Een afschrift van dit besluit te zenden aan de districtschef van Politie Eenheid Noord-Holland van de Nationale Politie. </text:p>
              </text:list-item>
            </text:list>
            <text:p text:style-name="tekst_bottom"/>
          </text:section>
        </text:section>
        <text:section text:name="regeling-sluiting_id1-3-2-3" text:style-name="regeling-sluiting">
          <text:section text:name="gegeven_id1-3-2-3-1" text:style-name="gegeven">
            <text:p text:style-name="dagtekening">
            <text:span text:style-name="plaats">Heiloo</text:span>
            <text:span text:style-name="datum">2 mei 2022</text:span>
          </text:p>
          </text:section>
          <text:section text:name="ondertekening_id1-3-2-3-2">
            <text:p><text:span text:style-name="functie">het college van Burgemeester en wethouders</text:span></text:p>
            <text:p><text:span text:style-name="deze">Namens deze,</text:span></text:p>
            <text:p><text:span text:style-name="ondertekening_naam">
            <text:span text:style-name="voornaam">J.</text:span>
            <text:span text:style-name="achternaam">Wanders</text:span>
          </text:span></text:p>
            <text:p><text:span text:style-name="functie">Beleidsmedewerk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
            <text:span text:style-name="nadrukondlijn">Bezwaarclausule</text:span>
          </text:span>
        </text:p>
          <text:p text:style-name="bezwaarschrift_al">Op grond van artikel 7:1 van de Algemene wet bestuursrecht kan een belanghebbende tegen dit besluit binnen zes weken na de dag van bekendmaking een gemotiveerd bezwaarschrift indienen bij het college van burgemeester en wethouders van Heiloo, postbus 1, 1850 AA Heiloo.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
          <text:span text:style-name="nadrukcur">
            <text:span text:style-name="nadrukondlijn">Voorlopige voorziening</text:span>
          </text:span>
        </text:p>
          <text:p text:style-name="bezwaarschrift_al">Bezwaar schort de werking van dit besluit niet op. Een indiener van bezwaar kan op grond van artikel 8:81 van de Algemene wet bestuursrecht, de voorzieningenrechter van de rechtbank Alkmaar, sector Bestuursrecht (postbus 252, 1800 AG Alkmaar) verzoeken een voorlopige voorziening te treffen (schorsing) indien onverwijlde spoed, gelet op de betrokken belangen, dat vereist. Een dergelijk verzoek dient aan de hiervoor aangegeven eisen te voldoen en er zijn kosten aan verbonden. Informatie hierover is te verkrijgen bij de Rechtbank Alkmaar.</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197701</text:span><text:line-break/><text:date style:data-style-name="dag" text:fixed="true" text:date-value="2022-05-04"/><text:line-break/><text:date style:data-style-name="jaar" text:fixed="true" text:date-value="2022-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7701</text:span><text:date style:data-style-name="nicedate" text:fixed="true" text:date-value="2022-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7701</text:span><text:date style:data-style-name="nicedate" text:fixed="true" text:date-value="2022-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Heiloo</meta:user-defined>
    <meta:user-defined meta:name="OVERHEID.Gemeente/OVERHEID.authority">Heiloo</meta:user-defined>
    <meta:user-defined meta:name="OVERHEID.Informatietype/DC.type">officiële publicatie</meta:user-defined>
    <meta:user-defined meta:name="OVERHEIDop.Rubriek/DC.type">verkeersbesluit of -mededeling</meta:user-defined>
    <meta:user-defined meta:name="OVERHEID.Gemeente/DCTERMS.publisher">Heilo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eiloo - vervanging zebramarkering vop door kanalisatiestrepen - Kennemerstraatweg thv Zevenhuizerlaa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vanwege de verkeersveiligheid, het voorkomen van schijnveiligheid en een consistent wegbeeld is het wenselijk om bij de vop op de Kennemerstraatweg thv de Zevenhuizerlaan de 'zebramarkering' te verwijderen en te vervangen door kanalisatiestrepen en de verkeersborden L2 te verwijderen.</meta:user-defined>
    <meta:user-defined meta:name="OVERHEIDop.verkeersbordcode">L2</meta:user-defined>
    <meta:user-defined meta:name="OVERHEIDop.verkeersbordcode">WM1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Vervangen zebramarkering voetgangersoversteekplaats door kanalisatiestrepen Kennemerstraatweg thv Zevenhuizerlaan Heiloo</meta:user-defined>
    <meta:user-defined meta:name="DCTERMS.W3CDTF/DCTERMS.available">2022-05-04</meta:user-defined>
    <meta:user-defined meta:name="OVERHEIDop.externeBijlage">VB VOP Kennemerstraatweg Zevenhuizenlaan Heiloo|exb-2022-25295</meta:user-defined>
    <meta:user-defined meta:name="DCTERMS.W3CDTF/OVERHEIDop.jaargang">2022</meta:user-defined>
    <meta:user-defined meta:name="OVERHEIDop.publicationIssue">197701</meta:user-defined>
    <meta:user-defined meta:name="OVERHEIDop.GmbID/DC.identifier">gmb-2022-197701</meta:user-defined>
    <meta:user-defined meta:name="OVERHEIDop.versieInformatie"/>
  </office:meta>
</office:document-meta>
</file>